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een gedeeltelijke wegafsluiting en plaatsen van een betonmixer vrachtwagen en betonpomp op 2 september 2026 ter hoogte van De Vervoering 11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een gedeeltelijke wegafsluiting en plaatsen betonmixer vrachtwagen en betonpomp ter hoogte van De Vervoering 11 te Heerhugowaard op 2 september 2026 (Besluit 18 augustus 2026) zaaknummer 1270161.</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8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0161</meta:user-defined>
    <dc:language>nl</dc:language>
    <meta:user-defined meta:name="OVERHEIDop.locatietype/OVERHEIDop.gebiedsmarkering">Adres</meta:user-defined>
    <meta:user-defined meta:name="DC.title">Toestemming voor een gedeeltelijke wegafsluiting en plaatsen van een betonmixer vrachtwagen en betonpomp op 2 september 2026 ter hoogte van De Vervoering 11 te Heerhugowaard</meta:user-defined>
    <meta:user-defined meta:name="DCTERMS.W3CDTF/DCTERMS.available">2026-08-28</meta:user-defined>
    <meta:user-defined meta:name="DCTERMS.W3CDTF/OVERHEIDop.jaargang">2026</meta:user-defined>
    <meta:user-defined meta:name="OVERHEIDop.publicationIssue">404810</meta:user-defined>
    <meta:user-defined meta:name="OVERHEIDop.GmbID/DC.identifier">gmb-2026-404810</meta:user-defined>
    <meta:user-defined meta:name="OVERHEIDop.versieInformatie"/>
  </office:meta>
</office:document-meta>
</file>