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5 - 2026: gemeente Drimmelen, tijdelijke verkeersmaatregelen, afsluiten diverse straten in de gemeente, wegens project Delta Rhine Corrid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Drimmelen maken bekend dat zij toestemming hebben gegeven tot het afsluiten van de:</text:p>
            <text:p text:style-name="common-al"> 1. Zonzeelseweg in Hooge Zwaluwe, ter hoogte van nummer 27a van 27 augustus 2026, 07.00 uur tot en met 28 augustus 2026, 16.00 uur; </text:p>
            <text:p text:style-name="common-al">2. Zwaluwse Pootweg in Lage Zwaluwe, ter hoogte van nummer 16 van 31 augustus 2026, 07.00 uur tot en met 1 september 2026, 16.00 uur;</text:p>
            <text:p text:style-name="common-al"> 3. Honderdroedeweg in Lage Zwaluwe, ter hoogte van nummer 25, van 31 augustus 2026, 07.00 uur tot en met 1 september 2026, 16.00 uur;</text:p>
            <text:p text:style-name="common-al"> 4. Schimmer in Terheijden, ter hoogte van nummer 6, van 2 september 2026, 07.00 uur tot en met 3 september 2026, 16.00 uur;</text:p>
            <text:p text:style-name="common-al"> e.e.a. zoveel korter of langer dan nodig is wegens project Delta Rhine Corridor; </text:p>
            <text:p text:style-name="last-al">5. doorgang voor hulpdiensten is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4048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5 - 2026: gemeente Drimmelen, tijdelijke verkeersmaatregelen, afsluiten diverse straten in de gemeente, wegens project Delta Rhine Corrido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04</meta:user-defined>
    <meta:user-defined meta:name="OVERHEIDop.GmbID/DC.identifier">gmb-2026-404804</meta:user-defined>
    <meta:user-defined meta:name="OVERHEIDop.versieInformatie"/>
  </office:meta>
</office:document-meta>
</file>