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omanstraat 53-H 1075P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de begane grond en de eerste verdieping met bestemming daarvan tot kantoor op de begane grond en zelfstandige woning op de eerste verdieping</text:p>
            <text:p text:style-name="common-al">Besluit: verleend</text:p>
            <text:p text:style-name="common-al">Besluit verzonden op: 25-08-2026</text:p>
            <text:p text:style-name="common-al">Zaakadres: Lomanstraat 53-H 1075PV Amsterdam</text:p>
            <text:p text:style-name="common-al">Zaaknummer: Z2026-024218</text:p>
            <text:p text:style-name="common-al">DSO-nummer: 20260603011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421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218</meta:user-defined>
    <meta:user-defined meta:name="DCTERMS.abstract">het bouwkundig splitsen van de begane grond en de eerste verdieping met bestemming daarvan tot kantoor op de begane grond en zelfstandige woning op 1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omanstraat 53-H 1075PV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01</meta:user-defined>
    <meta:user-defined meta:name="OVERHEIDop.GmbID/DC.identifier">gmb-2026-404801</meta:user-defined>
    <meta:user-defined meta:name="OVERHEIDop.versieInformatie"/>
  </office:meta>
</office:document-meta>
</file>