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aanleg van een poel, Peppelendijk 7, 7156 NL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5 augustus 2026 een besluit genomen op de aanvraag met zaaknummer Z2026-00001485 voor het aanleg van een poel op locatie Peppelendijk 7, 7156 NL Beltrum. De besluitdatum is tevens de verzenddat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0478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85</meta:user-defined>
    <meta:user-defined meta:name="DCTERMS.abstract">Betreft:  Besluit op locatie Peppelendijk 7, 7156NL Beltru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Toestemming voor aanleg van een poel, Peppelendijk 7, 7156 NL Beltru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85</meta:user-defined>
    <meta:user-defined meta:name="OVERHEIDop.GmbID/DC.identifier">gmb-2026-404785</meta:user-defined>
    <meta:user-defined meta:name="OVERHEIDop.versieInformatie"/>
  </office:meta>
</office:document-meta>
</file>