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ublicatie voornemen tot uitgifte percelen grond in erfpacht aan de Griendtsveenweg aan de VRD</text:p>
      <text:section text:name="regeling_id1-3-2" text:style-name="regeling">
        <text:section text:name="aanhef_id1-3-2-1" text:style-name="aanhef">
          <text:section text:name="preambule_id1-3-2-1-1" text:style-name="preambule">
            <text:p text:style-name="al">Het college van burgemeester en wethouders van de gemeente Hoogeveen (hierna: de gemeente) geeft hierbij kennis van haar voornemen om het voormalig Euromaster-terrein, langs de Griendtsveenweg 2 te Hoogeveen en Griendtsveenweg 8 (ged.) (hierna: de percelen) uit te geven aan de Veiligheidsregio Drenthe (hierna: VRD) door middel van een zakelijk recht van erfpacht.  </text:p>
            <text:p text:style-name="al">
            <text:span text:style-name="nadrukvet"/>
            <text:span text:style-name="nadrukvet"/>
          </text:p>
            <text:p text:style-name="al">
            <text:span text:style-name="nadrukvet">Objectinformatie uit te geven percelen</text:span>
          </text:p>
            <text:p text:style-name="al">Het gaat om de volgende percelen grond (hierna: de percelen), kadastraal bekend: </text:p>
            <text:list text:style-name="id1-3-2-1-1-5">
              <text:list-item text:style-override="id1-3-2-1-1-5-1">
                <text:number>1.</text:number>
                <text:p text:style-name="al">Gemeente Hoogeveen, sectie O, nr. 7746; en </text:p>
              </text:list-item>
              <text:list-item text:style-override="id1-3-2-1-1-5-2">
                <text:number>2.</text:number>
                <text:p text:style-name="al">Gemeente Hoogeveen, sectie O, nr. 5552 (ged.). </text:p>
              </text:list-item>
            </text:list>
            <text:p text:style-name="al">Deze percelen hebben samen een grootte van 7280 m2. Op bijgaande situatietekening is te zien welke percelen worden uitgegeven (middels markering). </text:p>
            <text:p text:style-name="al"> </text:p>
            <text:p text:style-name="al">
            <text:span text:style-name="nadrukvet">Enige serieuze gegadigde</text:span>
          </text:p>
            <text:p text:style-name="al">Met publicatie van dit voornemen voldoet de gemeente aan haar verplichting om de voorgenomen uitgifte in erfpacht tijdig, voorafgaand aan de uitgifte van de onroerende zaak, te publiceren zodat eenieder daarvan kennis kan nemen.</text:p>
            <text:p text:style-name="al">De Gemeente is op grond van de volgende criteria van opvatting dat VRD de enige serieuze gegadigde is om in aanmerking te komen voor het recht van erfpacht van de percelen, omdat: </text:p>
            <text:list text:style-name="id1-3-2-1-1-11">
              <text:list-item text:style-override="id1-3-2-1-1-11-1">
                <text:number>1.</text:number>
                <text:p text:style-name="al">Er wordt in Hoogeveen een nieuwe brandweerkazerne gebouwd welke is ingericht op de uitoefening van de brandweerzorg waarmee de VRD exclusief is belast. Naar aanleiding van uitvoering locatieonderzoek zijn de percelen aan de Griendtsveenweg geselecteerd als de meest geschikte locatie ten behoeve van de vestiging van een nieuwe brandweerkazerne in Hoogeveen. De aanwezigheid van een brandweerkazerne is strategisch en operationeel van essentieel belang voor de uitvoering van publieke veiligheidstaken in Hoogeveen. </text:p>
              </text:list-item>
              <text:list-item text:style-override="id1-3-2-1-1-11-2">
                <text:number>2.</text:number>
                <text:p text:style-name="al">De percelen worden op basis van een zakelijk recht van erfpacht voor de duur van veertig jaar uitgegeven aan de VRD ter uitoefening van haar wettelijke verplichtingen op grond van de Gemeenschappelijke regeling Veiligheidsregio Drenthe en de Wet Veiligheidsregio’s. </text:p>
              </text:list-item>
              <text:list-item text:style-override="id1-3-2-1-1-11-3">
                <text:number>3.</text:number>
                <text:p text:style-name="al">De VRD behartigt op grond van artikel 4 Gemeenschappelijke regeling Veiligheidsregio Drenthe de belangen van de gemeente Hoogeveen op het gebied van brandweerzorg, zoals bedoeld in artikel 3 lid 1, sub a en b van de Wet veiligheidsregio’s; </text:p>
              </text:list-item>
              <text:list-item text:style-override="id1-3-2-1-1-11-4">
                <text:number>4.</text:number>
                <text:p text:style-name="al">De VRD is exclusief belast met de taken en bevoegdheden – waaronder het inventariseren van risico’s van branden, rampen en crises - als bedoeld in artikel 10 van de Wet veiligheidsregio’s. </text:p>
                <text:p text:style-name="al"/>
              </text:list-item>
            </text:list>
            <text:p text:style-name="al">
            <text:span text:style-name="nadrukvet">Vervaltermijn en kort geding </text:span>
          </text:p>
            <text:p text:style-name="al">Indien u van mening bent dat u ook een serieuze gegadigde bent, dan dient u hiertoe binnen twintig (20) kalenderdagen na verschijnen van deze aankondiging een kort geding aan te spannen bij de Rechtbank Noord-Nederland, locatie Assen. Deze termijn is een vervaltermijn. </text:p>
            <text:p text:style-name="al">Indien u een kort geding aanspant, verzoeken wij u ons dit binnen voorgenoemde termijn schriftelijk mede te delen, bij voorkeur door het toesturen van de conceptdagvaarding aan <text:a xlink:href="mailto:grondpublicatie@dewoldenhoogeveen.nl" xlink:type="simple">grondpublicatie@dewoldenhoogeveen.nl</text:a>. Bij gebreke van een tijdig kort geding vervalt het recht tegen al het voornoemde in rechte op te komen en/of daarop enige vordering tot schadevergoeding of welke andere aanspraak dan ook te baseren, althans heeft u uw rechten daarop verwerkt. </text:p>
            <text:p text:style-name="al">Hoogeveen, 27 augustus 2026</text:p>
            <text:p text:style-name="al">Burgemeester en wethouders gemeente Hoogeve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47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geveen</meta:user-defined>
    <meta:user-defined meta:name="OVERHEID.Informatietype/DC.type">officiële publicatie</meta:user-defined>
    <meta:user-defined meta:name="OVERHEIDop.Rubriek/DC.type">overige overheidsinformatie</meta:user-defined>
    <meta:user-defined meta:name="OVERHEID.Gemeente/OVERHEID.authority">Hoogeveen</meta:user-defined>
    <meta:user-defined meta:name="OVERHEID.Gemeente/DCTERMS.publisher">Hoogeve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Publicatie voornemen tot uitgifte percelen grond in erfpacht aan de Griendtsveenweg aan de VRD</meta:user-defined>
    <meta:user-defined meta:name="DCTERMS.W3CDTF/DCTERMS.available">2026-08-27</meta:user-defined>
    <meta:user-defined meta:name="DCTERMS.W3CDTF/OVERHEIDop.jaargang">2026</meta:user-defined>
    <meta:user-defined meta:name="OVERHEIDop.publicationIssue">404784</meta:user-defined>
    <meta:user-defined meta:name="OVERHEIDop.GmbID/DC.identifier">gmb-2026-404784</meta:user-defined>
    <meta:user-defined meta:name="OVERHEIDop.versieInformatie"/>
  </office:meta>
</office:document-meta>
</file>