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elsen is voornemens om met pachter een pachtwijzigingsovereenkomst en bruikleenovereenkomst te sluiten voor bedrijfsmatig los land nabij Oostlaan Velserbroek</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Objectinformatie</text:span>
          </text:p>
            <text:p text:style-name="al">Van het kadastrale perceel gemeente Velsen, Sectie P, nummer 4060 gedeeltelijk, wordt een gedeelte van de verpachte grond ter oppervlakte van circa 12.420 m2 (hierna te noemen "Perceel I) gewijzigd in het kadastrale perceel gemeente Velsen, sectie P, nummer 5521 en 5247 beiden gedeeltelijk, ter oppervlakte van circa 12.503 m2 (hierna te noemen: “Perceel II”). </text:p>
            <text:p text:style-name="al">In het kader van de pachtwijziging wordt ter compensatie met onderhavige Pachter ook een bruikleenovereenkomst aangegaan voor een gedeelte van Perceel I ter grootte van 8.420 m2, hetgeen onderdeel is van een meeromvattend geheel aan afspraken. </text:p>
            <text:p text:style-name="al"/>
            <text:p text:style-name="al">
            <text:span text:style-name="nadrukvet">Motivatie</text:span>
          </text:p>
            <text:p text:style-name="al">Pachter is de enige serieuze gegadigde die in aanmerking komt voor de pacht van Perceel II en de bruikleen van een gedeelte van Perceel I omdat: </text:p>
            <text:p text:style-name="al">de pachtwijzing is noodzakelijk in het kader van de herontwikkeling van Hofgeest-Oost te Velserbroek in verband met een daar te realiseren fietspad “de Vlietpad” inclusief met een daarin liggende kabels en leidingensleuf, hierna te noemen “het Project”; </text:p>
            <text:p text:style-name="al">de mate waarin de Pachter kan bijdragen aan een zo spoedig en effectief mogelijke realisatie van het Project; </text:p>
            <text:p text:style-name="al">Pachter is de enige die Perceel I, voor de aanleg van het Project ter beschikking kan stellen en dus gecompenseerd dient te worden; </text:p>
            <text:p text:style-name="al">Pachter levert Perceel I, in waarvoor hij het Perceel II gecompenseerd krijgt; </text:p>
            <text:p text:style-name="al">de bereidheid van de Pachter om met de gemeente (contractuele) afspraken te maken ter zake van de pachtwijziging en dus de realisatie van het Project; </text:p>
            <text:p text:style-name="al">de bestaande pachtovereenkomst wordt gewijzigd, er is geen sprake van een nieuwe uitgifte;</text:p>
            <text:p text:style-name="al">het in bruikleen te geven gedeelte van Perceel I maakt onderdeel uit van de compensatie, de (contractuele) afspraken over de pachtwijziging; </text:p>
            <text:p text:style-name="al">Pachter het in bruikleen te geven perceel in pacht had en nabijgelegen gronden in pacht heeft.</text:p>
            <text:p text:style-name="al"/>
            <text:p text:style-name="al">
            <text:span text:style-name="nadrukvet">Bent u het niet eens met dit voornemen? </text:span>
          </text:p>
            <text:p text:style-name="al">Eenieder die zichzelf ook aanmerkt als serieuze gegadigde voor onderhavige pachtwijzigingsovereenkomst inclusief bruikleenovereenkomst en zich niet kan verenigen met de voorgenomen pachtwijziging-en bruikleenovereenkomst kan binnen 20 dagen daags na de datum van deze publicatie een kort geding aanhangig maken bij de voorzieningenrechter van de rechtbank Noord-Holland met betrekking tot deze compensatie. </text:p>
            <text:p text:style-name="al">
            <text:span text:style-name="nadrukondlijn">Deze termijn merken wij aan als vervaltermijn. </text:span>Bij gebreke van het instellen van een tijdig kortgeding gaan Gemeente Velsen en de Pachter gaan ervan uit dat ervoor onderhavig voornemen geen andere serieuze gegadigden zijn en dat er derhalve geen bezwaren zijn tegen de beschreven pachtwijziging en bruikleen. Gemeente Velsen zal na de voornoemde 20 dagen het traject vervolgen inzake haar voornemen. </text:p>
            <text:p text:style-name="al">Indien u een kort geding aanspant, verzoeken wij u ons dit binnen voornoemde termijn van 20 dagen schriftelijk mee te delen, bij voorkeur door het per e-mail opsturen van de conceptdagvaarding aan</text:p>
            <text:p text:style-name="al"/>
            <text:p text:style-name="al">Gemeente Velsen</text:p>
            <text:p text:style-name="al">t.a.v. afdeling Vastgoed</text:p>
            <text:p text:style-name="al">Postbus 465</text:p>
            <text:p text:style-name="al">1970 AL IJmuiden</text:p>
            <text:p text:style-name="al">per e-mail via <text:a xlink:href="mailto:vastgoed@velsen.nl" xlink:type="simple">vastgoed@velsen.nl</text:a>. </text:p>
            <text:p text:style-name="al"/>
            <text:p text:style-name="al">Let op!</text:p>
            <text:p text:style-name="al">Tegen de voorgenomen verkoop kunnen geen zienswijzen, bezwaren en/of beroep worden ingediend of ingesteld in de zin van de Algemene wet bestuursrecht (Awb).</text:p>
            <text:p text:style-name="al"/>
            <text:p text:style-name="al">Kennisgeving</text:p>
            <text:p text:style-name="al">Gemeente Velsen geeft met deze kennisgeving uitvoering aan de uitspraak van de Hoge Raad in het ‘Didam’ arrest van 26 november 2021 (ECLI:NL:HR:2021:1778). Meer informatie of vragen? Stel ze per e-mail aan <text:a xlink:href="mailto:vastgoed@velsen.nl" xlink:type="simple">vastgoed@velsen.nl</text:a>.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0478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8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8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lsen</meta:user-defined>
    <meta:user-defined meta:name="OVERHEID.Informatietype/DC.type">officiële publicatie</meta:user-defined>
    <meta:user-defined meta:name="OVERHEIDop.Rubriek/DC.type">overige overheidsinformatie</meta:user-defined>
    <meta:user-defined meta:name="OVERHEID.Gemeente/OVERHEID.authority">Velsen</meta:user-defined>
    <meta:user-defined meta:name="OVERHEID.Gemeente/DCTERMS.publisher">Velsen</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DC.title">Gemeente Velsen is voornemens om met pachter een pachtwijzigingsovereenkomst en bruikleenovereenkomst te sluiten voor bedrijfsmatig los land nabij Oostlaan Velserbroek</meta:user-defined>
    <meta:user-defined meta:name="DCTERMS.W3CDTF/DCTERMS.available">2026-08-27</meta:user-defined>
    <meta:user-defined meta:name="DCTERMS.W3CDTF/OVERHEIDop.jaargang">2026</meta:user-defined>
    <meta:user-defined meta:name="OVERHEIDop.publicationIssue">404783</meta:user-defined>
    <meta:user-defined meta:name="OVERHEIDop.GmbID/DC.identifier">gmb-2026-404783</meta:user-defined>
    <meta:user-defined meta:name="OVERHEIDop.versieInformatie"/>
  </office:meta>
</office:document-meta>
</file>