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0-9-1-1">
      <style:table-column-properties style:rel-column-width="12*"/>
    </style:style>
    <style:style style:family="table-column" style:parent-style-name="colspec" style:name="id1-3-2-2-10-9-1-2">
      <style:table-column-properties style:rel-column-width="74*"/>
    </style:style>
  </office:automatic-styles>
  <office:body>
    <office:text>
      <text:p text:style-name="new_page_staatscourant"/>
      <text:p text:style-name="single-kop-titel">Beleidsregels aanvraag prioriteit transportcapaciteit woningbouw- en onderwijshuisvestingsprojecten Gemeente Tynaarlo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esluit van het college van burgemeester en wethouders van de gemeente Tynaarlo tot vaststelling van de Beleidsregels aanvraag prioriteit transportcapaciteit woningbouw- en onderwijshuisvestingsprojecten Gemeente Tynaarlo 2026  (Beleidsregels aanvraag prioriteit transportcapaciteit woningbouw- onderwijshuisvestingsprojecten Gemeente Tynaarlo 2026)</text:p>
            <text:p text:style-name="al">Het college van burgemeester en wethouders van de gemeente Tynaarlo;</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span text:style-name="nadrukvet">Beleidsregels aanvraag prioriteit transportcapaciteit woningbouw- en onderwijshuisvestingsprojecten Gemeente Tynaarlo 2026</text:span>
          </text:p>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p text:style-name="al">- bestuursverklaring: door of namens het college afgegeven verklaring als bedoeld in artikel  7.21, derde en vierde lid, van de Systeemcode Elektriciteit 2026;</text:p>
            <text:p text:style-name="al">- BOPA: buitenplanse omgevingsplanactiviteit als bedoeld in de bijlage bij artikel 1.1 van de  Omgevingswet, zijnde een activiteit, inhoudende: </text:p>
            <text:p text:style-name="al"> a. een activiteit waarvoor in het omgevingsplan is bepaald dat het verboden is deze    zonder omgevingsvergunning te verrichten en die in strijd is met het      omgevingsplan, of </text:p>
            <text:p text:style-name="al"> b. een andere activiteit die in strijd is met het omgevingsplan;</text:p>
            <text:p text:style-name="al">- civielrechtelijke overeenkomst: koopovereenkomst, anterieure overeenkomst,  erfpachtovereenkomst of ieder andere overeenkomst als bedoeld in tabel 4 van bijlage 3  van de Systeemcode Elektriciteit 2026 waaruit blijkt dat het project binnen een bepaalde  tijd start;</text:p>
            <text:p text:style-name="al">- college: college van burgemeester en wethouders van de gemeente Tynaarlo;</text:p>
            <text:p text:style-name="al">- congestiegebied: gebied binnen de gemeente waarvoor de netbeheerder heeft vastgesteld  dat de transportcapaciteit op het elektriciteitsnet ontoereikend is als bedoeld in artikel  7.18 van de Systeemcode Elektriciteit 2026;</text:p>
            <text:p text:style-name="al">- netbeheerder: distributiesysteembeheerder als bedoeld in artikel 1.1 van de Energiewet  die het distributiesysteem voor elektriciteit beheert in het congestiegebied;</text:p>
            <text:p text:style-name="al">- project: realisatie van een basisbehoefte als bedoeld in tabel 3 van bijlage 3 van de  Systeemcode Elektriciteit 2026, zijnde:</text:p>
            <text:p text:style-name="al">- a. <text:span text:style-name="nadrukcur">woonbehoefte</text:span>, waaronder zowel algemene woonbehoefte als collectieve woonvormen;  en</text:p>
            <text:p text:style-name="al">- b. <text:span text:style-name="nadrukcur">onderwijsvoorzieningen</text:span>, zijnde primair onderwijs, speciaal onderwijs of voortgezet  onderwijs waarvoor de gevraagde transportcapaciteit aantoonbaar noodzakelijk is voor de  uitvoering van de wettelijke onderwijstaak.</text:p>
            <text:p text:style-name="al">- projectlocatie: locatie waar het project zal worden ontwikkeld; </text:p>
            <text:p text:style-name="al">- projectontwikkelaar: een rechtspersoon, stichting, vereniging of natuurlijke persoon die  een project realiseert of initieert; </text:p>
            <text:p text:style-name="al">- prioriteringsverzoek: verzoek om prioriteit bij de toewijzing van transportcapaciteit als  bedoeld in artikel 7.21 van de Systeemcode Elektriciteit 2026;</text:p>
            <text:p text:style-name="al">- start bouw: het moment waarop de feitelijke bouwwerkzaamheden van het project op de  projectlocatie aanvangen, waaronder in ieder geval begrepen zijn  ontgravingswerkzaamheden, funderingswerkzaamheden of andere vergelijkbare fysieke  werkzaamheden. Onder start bouw worden niet verstaan voorbereidende werkzaamheden,  zoals het opstellen van ontwerpen, het aanvragen of verkrijgen van vergunningen, het  sluiten van overeenkomsten, sloopwerkzaamheden, saneringswerkzaamheden, het  bouwrijp maken van de projectlocatie of andere administratieve of voorbereidende  handelingen.</text:p>
            <text:p text:style-name="al">- projectdossier: geheel van documenten ter onderbouwing van een prioriteringsverzoek en  transportverzoek;</text:p>
            <text:p text:style-name="al">- transportcapaciteit: capaciteit voor het transport van elektriciteit op het distributienet;</text:p>
            <text:p text:style-name="al">- transportverzoek: verzoek tot het verzorgen van transport van elektriciteit als bedoeld in  artikel 3.46, eerste lid, van de Energiewet;</text:p>
            <text:p text:style-name="al">- volgordelijst: de door de gemeente vastgestelde rangordelijst van woningbouw- en  onderwijshuisvestingsprojecten conform tabel 3 van bijlage 3 Systeemcode Elektriciteit  2026, waarvoor de gemeente prioriteringsverzoeken indient bij de netbeheerder.</text:p>
            <text:p text:style-name="al"/>
          </text:section>
          <text:section text:name="artikel_id1-3-2-2-3" text:style-name="artikel">
            <text:p text:style-name="artikel_kop_titel"><text:span text:style-name="artikel_kop_label">Artikel</text:span> <text:span text:style-name="artikel_kop_nr">2.</text:span> Toepassingsbereik</text:p>
            <text:p text:style-name="al">1. Deze beleidsregels zijn van toepassing op de plaatsing van projecten op de volgordelijst.  Het gaat daarbij zowel om projecten van projectontwikkelaars als om projecten die de  gemeente zelf realiseert of initieert.</text:p>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p text:style-name="al">a. het uitwerken van de gemeentelijke bevoegdheid tot eerder aanvragen van  transportcapaciteit en prioritering zoals aan de gemeente toegewezen in de Systeemcode  Elektriciteit 2026;</text:p>
            <text:p text:style-name="al">b. het bijdragen aan de realisatie van woonbehoefte en onderwijshuisvesting in  congestiegebieden, in uitvoering van de gemeentelijke zorgplicht voor voldoende  woongelegenheid en onderwijshuisvesting, die de grondslag vormt voor de opname van  woonbehoefte en onderwijs in categorie 3 van het prioriteringskader van de Systeemcode  Elektriciteit 2026;</text:p>
            <text:p text:style-name="al">c. het waarborgen van een transparante, gelijke, objectieve en niet-discriminatoire verdeling  van posities op de volgordelijst, waarbij aansluiting is gezocht bij de Didam-jurisprudentie  (ECLI:NL:HR:2021:1778 en ECLI:NL:HR:2024:1661);</text:p>
            <text:p text:style-name="al">d. het beperken van aansprakelijkheidsrisico's voor de gemeente als aanvrager van  transportcapaciteit bij de netbeheerder, in het bijzonder het risico van   schadevergoedingsclaims wegens ongelijke behandeling van projectontwikkelaars; en</text:p>
            <text:p text:style-name="al">e. het bieden van rechtszekerheid over de wijze waarop de gemeente haar bevoegdheid als  aanvrager van prioritering van transportcapaciteit uitoefent.</text:p>
            <text:p text:style-name="al"/>
          </text:section>
          <text:section text:name="artikel_id1-3-2-2-5" text:style-name="artikel">
            <text:p text:style-name="artikel_kop_titel"><text:span text:style-name="artikel_kop_label">Artikel</text:span> <text:span text:style-name="artikel_kop_nr">4.</text:span> Gelijke behandeling projecten</text:p>
            <text:p text:style-name="al">1. Een project waarbij de gemeente zelf opdrachtgever is, wordt op basis van dezelfde regels  beoordeeld als projecten van projectontwikkelaars.</text:p>
            <text:p text:style-name="al">2. Een gemeentelijk project geniet geen voorrangspositie, tenzij een hogere positie op grond  van de prioriteringsregels dit rechtvaardigt.</text:p>
            <text:p text:style-name="al">3. De gemeente motiveert op transparante wijze de positie van gemeentelijke projecten op  de volgordelijst.</text:p>
            <text:p text:style-name="al"/>
          </text:section>
          <text:section text:name="artikel_id1-3-2-2-6" text:style-name="artikel">
            <text:p text:style-name="artikel_kop_titel"><text:span text:style-name="artikel_kop_label">Artikel</text:span> <text:span text:style-name="artikel_kop_nr">5.</text:span> Procedure verzoek opname volgordelijst</text:p>
            <text:p text:style-name="al">1. De periode voor het indienen van een verzoek tot plaatsing van een project op de  volgordelijst vangt aan op de dag van publicatie van deze beleidsregels in het  gemeenteblad.</text:p>
            <text:p text:style-name="al">2. Het in het eerste lid bedoelde verzoek kan worden ingediend tot 9.00 uur op 7 september  2026.</text:p>
            <text:p text:style-name="al">3. 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p text:style-name="al">1. De projectontwikkelaar zorgt voor een volledig projectdossier van een project bij een  verzoek tot opname op de volgordelijst waarbij hij voor het indienen van het verzoek   gebruik maakt van het daartoe beschikbaar gestelde formulier.</text:p>
            <text:p text:style-name="al">2. De gemeente stuurt binnen twee werkdagen een ontvangstbevestiging van het verzoek  waarbij tevens wordt gewezen op de in artikel 13 genoemde  rechtsbeschermingsprocedure.</text:p>
            <text:p text:style-name="al">3. Een verzoek dat onvolledig is, wordt niet in behandeling genomen. De gemeente stelt de  projectontwikkelaar hiervan schriftelijk binnen twee dagen in kennis en informeert de  projectontwikkelaar over de al dan niet bestaande mogelijkheid om het dossier nog aan te  vullen. Ook aanvullingen dienen binnen twee dagen en uiterlijk voor 9.00 uur op 7  september 2026 ingediend te worden.</text:p>
            <text:p text:style-name="al">4. Toewijzing op de volgordelijst is project en projectlocatie gebonden. Een verkregen  toewijzing wordt niet overgeheveld naar een ander project of andere projectlocatie.  Daarvoor moet een nieuw verzoek worden ingediend.</text:p>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p text:style-name="al">1. De gemeente zorgt voor een volledig projectdossier van een project dat zij initieert of  realiseert voor opname op de volgordelijst.</text:p>
            <text:p text:style-name="al">2. Toewijzing op de volgordelijst is project en projectlocatie gebonden. Een verkregen  toewijzing wordt niet overgeheveld naar een ander project of andere projectlocatie.</text:p>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a. een deugdelijke motivering waaruit blijkt dat de gevraagde transportcapaciteit  noodzakelijk is voor de taken in de omschrijving van woonbehoefte algemeen en  collectief, bedoeld in tabel 3 van bijlage 3 van de Systeemcode Elektriciteit 2026;</text:p>
            <text:p text:style-name="al">b. 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p text:style-name="al">c. een deugdelijke motivering waaruit blijkt dat de activiteit op korte termijn, na toekenning  van de gevraagde transportcapaciteit en, voor zover van toepassing, na de realisatie van  de aansluiting, zal starten;</text:p>
            <text:p text:style-name="al">d. een verklaring dat de bewijsstukken, bedoeld in tabel 4 van bijlage 3 Systeemcode  Elektriciteit 2026 compleet zijn;</text:p>
            <text:p text:style-name="al">e. een verklaring dat de bestuursverklaring naar waarheid is ingevuld;</text:p>
            <text:p text:style-name="al">f. instemming met het feit dat de met prioriteit toegekende transportcapaciteit wordt  afgenomen als de verklaring niet naar waarheid is ingevuld of als er sprake is van  vervalsing van de bewijsstukken genoemd in tabel 4, van bijlage 3 Systeemcode  Elektriciteit 2026;</text:p>
            <text:p text:style-name="al">g. als sprake is van kleinschalige onlosmakelijk verbonden activiteiten, een deugdelijke  motivering waaruit blijkt dat deze activiteiten nodig zijn om de woonbehoefte te  realiseren; en</text:p>
            <text:p text:style-name="al">h. als sprake is van collectieve voorzieningen, een deugdelijke motivering waaruit blijkt dat  deze voorzieningen nodig zijn voor de woonfunctie.</text:p>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Elke volgende stap is uitsluitend van toepassing wanneer de voorgaande stap geen onderscheid oplevert.:</text:p>
            <text:p text:style-name="al"/>
            <text:p text:style-name="al">
            <text:span text:style-name="nadrukvet">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vet">Stap 2: projectrijpheid</text:span>
          </text:p>
            <text:p text:style-name="al">Na de rangschikking van stap 1 stelt de gemeente de projectrijpheid van het project vast op basis van de beschikbare documenten in een onderrangorde van één tot en met zes:</text:p>
            <text:section text:name="table_id1-3-2-2-10-9" text:style-name="table">
              <text:p text:style-name="table_top"/>
              <table:table table:style-name="tgroup">
                <table:table-column table:style-name="id1-3-2-2-10-9-1-1"/>
                <table:table-column table:style-name="id1-3-2-2-10-9-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e omgevingsvergunning voor een bouwactiviteit verleend voor de projectlocatie. <text:span text:style-name="nadrukcur">(hierbij gaan we er dus van uit dat in de onherroepelijke bouwvergunning indirect ook sprake is van een planologische toestemming)</text:span></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in werking die het plan planologisch toestaat of onherroepelijke omgevingsvergunning voor de planologische activiteit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oor een bouwactiviteit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in werking die het plan planologisch toestaat of omgevingsvergunning voor de planologische activiteit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p text:style-name="al"/>
            <text:p text:style-name="al"/>
            <text:p text:style-name="al"/>
            <text:p text:style-name="al"/>
            <text:p text:style-name="al"/>
            <text:p text:style-name="al"/>
            <text:p text:style-name="al"/>
            <text:p text:style-name="al"/>
            <text:p text:style-name="al">
            <text:span text:style-name="nadrukvet">Stap 3: maatschappelijk belang</text:span>
          </text:p>
            <text:p text:style-name="al">Binnen de op basis van de stappen 1 en 2 gemaakte onderverdeling vindt een onderverdeling plaats op basis van het maatschappelijk belang van het project, waarbij een project hoger wordt gerangschikt als het voldoet aan één of meer van de volgende eisen:</text:p>
            <text:p text:style-name="al">a.  het aandeel sociale huur, betaalbare koop of midden huurwoningen conform de jaarlijks       landelijk vastgestelde koopprijs/huurprijsgrenzen bedraagt meer dan 30%;</text:p>
            <text:p text:style-name="al">b.  het voorziet in de huisvesting voor onderwijs of bijzondere doelgroepen (ouderen,  zorgbehoevenden, asielzoekers, statushouders, spoedzoekers); </text:p>
            <text:p text:style-name="al">Vervolgens wordt een project, in geval van gelijk maatschappelijk belang, hoger gerangschikt als er in het project meer woningen worden gerealiseerd dan in andere projecten binnen de op basis van de stappen 1 en 2 gemaakte onderverdeling</text:p>
            <text:p text:style-name="al"/>
            <text:p text:style-name="al">
            <text:span text:style-name="nadrukvet">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p text:style-name="al">1. Als twee of meer projecten op basis van artikel 9 dezelfde positie behalen, bepaalt de  gemeente de onderlinge volgorde door middel van een openbare loting.</text:p>
            <text:p text:style-name="al">2. De loting vindt plaats op een vooraf bekendgemaakte datum en locatie.</text:p>
            <text:p text:style-name="al">3. Betrokken projectontwikkelaars worden tijdig uitgenodigd om de loting bij te wonen.</text:p>
            <text:p text:style-name="al">4. De uitkomst van de loting is bindend. De gemeente legt de uitkomst schriftelijk vast.</text:p>
            <text:p text:style-name="al"/>
            <text:p text:style-name="al"/>
          </text:section>
          <text:section text:name="artikel_id1-3-2-2-12" text:style-name="artikel">
            <text:p text:style-name="artikel_kop_titel"><text:span text:style-name="artikel_kop_label">Artikel</text:span> <text:span text:style-name="artikel_kop_nr">11.</text:span> Transparantie en motivering</text:p>
            <text:p text:style-name="al">1. De gemeente motiveert de vastgestelde volgordelijst transparant en toetsbaar door per  project de toepassing van de stappen 1 tot en met 4 en eventuele loting te vermelden.</text:p>
            <text:p text:style-name="al">2. Op verzoek van de projectontwikkelaar verstrekt de gemeente een schriftelijke toelichting  op de positie die aan zijn project is toegekend.</text:p>
            <text:p text:style-name="al"/>
          </text:section>
          <text:section text:name="artikel_id1-3-2-2-13" text:style-name="artikel">
            <text:p text:style-name="artikel_kop_titel"><text:span text:style-name="artikel_kop_label">Artikel</text:span> <text:span text:style-name="artikel_kop_nr">12.</text:span> Bekendmaking volgordelijst</text:p>
            <text:p text:style-name="al">1. De gemeente maakt de voorlopige volgordelijst uiterlijk 17 september 2026 openbaar via  de gemeentelijke website. </text:p>
            <text:p text:style-name="al">2. De gemeente maakt, na het aflopen van de reactietermijn zoals benoemd in artikel 13 lid  1, de definitieve volgordelijst eveneens openbaar via de gemeentelijke website voor de  datum van indiening bij de netbeheerder.</text:p>
            <text:p text:style-name="al">3. Op de gepubliceerde volgordelijst staat per project vermeld: de projectnaam, de locatie,  het aantal woningen, en de positie op de lijst.</text:p>
            <text:p text:style-name="al"/>
          </text:section>
          <text:section text:name="artikel_id1-3-2-2-14" text:style-name="artikel">
            <text:p text:style-name="artikel_kop_titel"><text:span text:style-name="artikel_kop_label">Artikel</text:span> <text:span text:style-name="artikel_kop_nr">13.</text:span> Rechtsbescherming</text:p>
            <text:p text:style-name="al">1. Een projectontwikkelaar die het niet eens is met zijn positie op de volgordelijst of tegen  de afwijzing van zijn verzoek tot plaatsing op de volgordelijst kan binnen tien  kalenderdagen na bekendmaking van de volgordelijst schriftelijk een reactie  indienen bij  de gemeente. Na deze termijn vervalt het recht om een reactie in te dienen.</text:p>
            <text:p text:style-name="al">2. Een projectontwikkelaar die het niet eens is met zijn positie op de volgordelijst of tegen  de afwijzing van zijn verzoek tot plaatsing op de volgordelijst kan na de in het eerste lid  bedoelde procedure binnen tien dagen een kort geding aanhangig maken. Na deze termijn  vervalt het recht om een kort geding aanhangig te maken.</text:p>
            <text:p text:style-name="al">3. Het aanhangig maken van een kort geding heeft geen opschortende werking. Dit betekent  dat de gemeente verder zal gaan met het proces ter voorbereiding op en het  daadwerkelijk indienen van de volgordelijst bij de netbeheerder, tenzij de  projectontwikkelaar aan de gemeente uiterlijk twee werkdagen vóór de indieningsdatum  schriftelijk vraagt om het project van de volgordelijst te halen. Projectontwikkelaar  realiseert zich dat dit ertoe kan leiden dat er geen prioriteit voor de transportcapaciteit  wordt verkregen, doordat diens project dan niet door de gemeente bij de netbeheerder  wordt ingediend.</text:p>
            <text:p text:style-name="al">4. Door indiening van een verzoek overeenkomstig artikel 6 stemt de projectontwikkelaar  uitdrukkelijk in met de in dit artikel geregelde rechtsbeschermingsprocedure. </text:p>
            <text:p text:style-name="al"/>
          </text:section>
          <text:section text:name="artikel_id1-3-2-2-15" text:style-name="artikel">
            <text:p text:style-name="artikel_kop_titel"><text:span text:style-name="artikel_kop_label">Artikel</text:span> <text:span text:style-name="artikel_kop_nr">14.</text:span> Wijziging en intrekking van de volgordepositie</text:p>
            <text:p text:style-name="al">1. De gemeente kan de positie van een project op de volgordelijst wijzigen of intrekken als:</text:p>
            <text:p text:style-name="al"> a. de projectontwikkelaar aantoonbaar onjuiste of onvolledige informatie heeft    verstrekt;</text:p>
            <text:p text:style-name="al"> b. het project naar het oordeel van de gemeente aantoonbaar niet meer voor realisatie   in aanmerking komt;</text:p>
            <text:p text:style-name="al"> c. de projectontwikkelaar het project heeft gewijzigd en dit een herbeoordeling vergt; </text:p>
            <text:p text:style-name="al"> d. het project naar het oordeel van de gemeente onuitvoerbaar is geworden.</text:p>
            <text:p text:style-name="al">2. Een herbeoordeling na wijziging van het project kan betekenen dat het project een andere  (hogere of lagere) plek op de volgordelijst zal krijgen.</text:p>
            <text:p text:style-name="al">3. De gemeente stelt de intrekking of wijziging vast en stelt de projectontwikkelaar hiervan  onverwijld in kennis.</text:p>
            <text:p text:style-name="al">4. Wijzigen op grond van dit artikel is slechts mogelijk zolang de volgordelijst nog niet door  de gemeente is ingediend bij de netbeheerder</text:p>
            <text:p text:style-name="al"/>
          </text:section>
          <text:section text:name="artikel_id1-3-2-2-16" text:style-name="artikel">
            <text:p text:style-name="artikel_kop_titel"><text:span text:style-name="artikel_kop_label">Artikel</text:span> <text:span text:style-name="artikel_kop_nr">15.</text:span> Indienen verzoek conform volgordelijst</text:p>
            <text:p text:style-name="al">1. De gemeente verzoekt de netbeheerder conform de positie op de volgordelijst het  prioriteringsverzoek en transportverzoek in behandeling te nemen nadat de  reactietermijn, bedoeld in artikel 13 is verstreken, dan wel als tijdig een reactie is  ingediend en nadat  de gemeente de ingediende reactie heeft  beoordeeld .</text:p>
            <text:p text:style-name="al">2. Bij projecten waarvoor de gemeente niet zelf initiatiefnemer is, komen eventuele kosten  die voortvloeien uit het prioriteringsverzoek, het transportverzoek en eventuele daarmee  samenhangende verplichtingen jegens de netbeheerder voor rekening van de  projectontwikkelaar.</text:p>
            <text:p text:style-name="al">3. De projectontwikkelaar verklaart bij indiening van zijn verzoek tot opname op de  volgordelijst dat hij beschikt over voldoende financiële middelen dan wel  financieringsmogelijkheden om de kosten en verplichtingen als bedoeld in het tweede lid  te kunnen voldoen.</text:p>
            <text:p text:style-name="al"/>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Gemeente Tynaarlo 2026.</text:p>
            <text:p text:style-name="al"/>
            <text:p text:style-name="al"/>
            <text:p text:style-name="al">Aldus vastgesteld in de vergadering van 25-08-2026.</text:p>
            <text:p text:style-name="al"/>
            <text:p text:style-name="al">De burgemeester,</text:p>
            <text:p text:style-name="al">De secretaris,</text:p>
            <text:p text:style-name="al"/>
            <text:p text:style-name="al"/>
            <text:p text:style-name="al"/>
            <text:p text:style-name="al"> </text:p>
            <text:p text:style-name="al">
            <text:span text:style-name="nadrukvet">Toelichting bij het besluit van het college van burgemeester en wethouders van de Gemeente Tynaarlo tot vaststelling van de Beleidsregels aanvraag prioriteit transportcapaciteit woningbouw- en onderwijshuisvestingsprojecten Gemeente Tynaarlo 2026 (Beleidsregels aanvraag prioriteit transportcapaciteit woningbouw- en onderwijshuisvestingsprojecten Gemeente Tynaarlo 2026</text:span>)</text:p>
            <text:p text:style-name="al"/>
            <text:p text:style-name="al">
            <text:span text:style-name="nadrukvet">Algemeen</text:span>
          </text:p>
            <text:p text:style-name="al"/>
            <text:p text:style-name="al">
            <text:span text:style-name="nadrukcur">Inleiding</text:span>
          </text:p>
            <text:p text:style-name="al">Met deze beleidsregels geeft de gemeente Tynaarlo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huisvesting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p text:style-name="al">1. Netcongestieverzachters — partijen die direct bijdragen aan het vergroten van de  beschikbare netcapaciteit;</text:p>
            <text:p text:style-name="al">2. Veiligheid — partijen waarvan het niet aansluiten een directe bedreiging vormt voor de  nationale veiligheid of volksgezondheid;</text:p>
            <text:p text:style-name="al">3. Basisbehoeften — partijen die voorzien in een eerste levensbehoefte, waaronder  woonbehoefte.</text:p>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huisvesting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p text:style-name="al">• Artikel 160, eerste lid, aanhef en onder d, van de Gemeentewet: het college is bevoegd tot  privaatrechtelijke rechtshandelingen van de gemeente te besluiten.</text:p>
            <text:p text:style-name="al">• Artikel 4:81 van de Algemene wet bestuursrecht: een bestuursorgaan kan beleidsregels  vaststellen met betrekking tot een hem toekomende bevoegdheid.</text:p>
            <text:p text:style-name="al">• De artikelen 7.21 tot en met 7.23, en tabel 3 en 4 van bijlage 3 van de Systeemcode  Elektriciteit 2026: het ACM-prioriteringskader stelt eisen aan de verdeling van  transportcapaciteit in congestiegebieden en de gemeentelijke rol.</text:p>
            <text:p text:style-name="al">• 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p text:style-name="al"/>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lid 1, onder f  van de Verordening inwoner- en overheidsparticipatie gemeente Tynaarlo 2025</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huisvesting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p text:style-name="al">a. naam, contactgegevens en rechtsvorm van de gemeente, dan wel naam, contactgegevens  en rechtsvorm van de projectontwikkelaar;</text:p>
            <text:p text:style-name="al">b. omschrijving en locatie van het project, onder vermelding van het type bouw (hoogbouw,  laagbouw of een combinatie) en de geografische begrenzing van het projectgebied (bij  voorkeur als polygoon);</text:p>
            <text:p text:style-name="al">c. het verwachte totale aantal en type woningen (sociaal, midden huur, koop);</text:p>
            <text:p text:style-name="al">d. de verwachte elektrische belasting van het project, omvattende:</text:p>
            <text:p text:style-name="al"> 1 het aantal en de grootte (doorlaatwaarde) van de benodigde aansluitingen,     uitgesplitst naar wooneenheden, collectieve voorzieningen en onlosmakelijk    verbonden activiteiten;</text:p>
            <text:p text:style-name="al"> 2 de op planniveau gehanteerde wijze van verwarmen, als meest bepalende factor in   de netbelasting;</text:p>
            <text:p text:style-name="al"> 3 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p text:style-name="al">1. Bestuursverklaring (zie artikel 5);</text:p>
            <text:p text:style-name="al">2. Civiele overeenkomst gemeente–ontwikkelaar (primair) óf omgevingsplan (fallback);</text:p>
            <text:p text:style-name="al">3. Optioneel: aanvullende bestuursverklaring (artikel 7.21, vierde lid, van de Systeemcode  Elektriciteit 2026) + bewijsstuk bij kleinschalige activiteiten/collectieve voorzieningen.</text:p>
            <text:p text:style-name="al"/>
            <text:p text:style-name="al">Woningbouw — collectieve woonvormen:</text:p>
            <text:p text:style-name="al">1. Bestuursverklaring (zie artikel 5);</text:p>
            <text:p text:style-name="al">2. Overeenkomst over collectieve woonvorm (primair) óf omgevingsplan (fallback).</text:p>
            <text:p text:style-name="al"/>
            <text:p text:style-name="al"> </text:p>
            <text:p text:style-name="al">Onderwijs:</text:p>
            <text:p text:style-name="al">1. Bestuursverklaring als bedoeld in artikel 7.21, derde lid, onderdelen a tot en met f, door  of namens het college van burgemeester en wethouders;</text:p>
            <text:p text:style-name="al">2. Afschrift van het Integraal Huisvestingsplan waarin de onderwijslocatie is vermeld;</text:p>
            <text:p text:style-name="al">3. Indien de onderwijslocatie niet is vermeld in het Integraal Huisvestingsplan, een afschrift  van het omgevingsplan waaruit blijkt dat de onderwijslocatie is voorzien op de specifieke  locatie;</text:p>
            <text:p text:style-name="al"/>
            <text:p text:style-name="al">Verder is van belang:</text:p>
            <text:p text:style-name="al">1. 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p text:style-name="al">2. Een verklaring afgegeven door de projectontwikkelaar over dat hij instemt met de op de  procedure van toepassing zijnde rechtsbescherming, en dat zij hierbij expliciet akkoord  gaat met de vervaltermijnen conform artikel 13; </text:p>
            <text:p text:style-name="al">3. Een verklaring dat het gaat om een inspanningsverplichting van de gemeente tot het  aanvragen van prioritering en transportcapaciteit, niet een resultaatsverplichting; en</text:p>
            <text:p text:style-name="al">4.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p text:style-name="al"/>
            <text:p text:style-name="al">Het projectdossier wordt ingediend via het door de gemeente aangewezen digitale kanaal op de gemeentelijke website. De gemeente bevestigt ontvangst van het dossier binnen twee 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volkshuisvestelijke doelstellingen zoals opgenomen in de gemeentelijke woonvisie en woondeal.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reactietermijn van artikel 13. Aanvragers hebben tien kalenderdagen na bekendmaking van de volgordelijst om een reactie in te dienen. De resterende dagen binnen de twee-wekentermijn bieden de gemeente de benodigde verwerkingstijd om eventuele correcties naar aanleiding van de reacties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rechtsbeschermingsprocedure te creëren.</text:p>
            <text:p text:style-name="al">De reactie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in te dienen , zonder dat de procedure onnodig lang blokkerende werking heeft op de indiening bij de netbeheerder. Artikel 15, eerste lid, verankert die standstill. </text:p>
            <text:p text:style-name="al">Het tweede en derde lid introduceren een contractuele vervaltermijn voor twee onderscheiden rechtsmiddelen:  de reactie bij de gemeente en de kortgedingprocedure bij de civiele rechter. Het recht op het indienen van een reactie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reactie in te dienen over de volgordelijst. Daarmee kunnen eventuele omissies worden hersteld, voordat er vervelende consequenties ontstaan. De gemeente volgt bij het indienen van de verzoeken de vastgestelde volgordelijst.</text:p>
            <text:p text:style-name="al"/>
            <text:p text:style-name="al">Met de aanvullende bepalingen in artikel 15 wordt verduidelijkt dat de financiële gevolgen van een prioriteringsverzoek en transportverzoek bij projecten van derden voor rekening van de initiatiefnemer komen. De gemeente verricht geen zelfstandige beoordeling van de financiële draagkracht van initiatiefnemers, maar mag afgaan op de door de initiatiefnemer afgelegde verklaring dat voldoende financiële middelen of financieringsmogelijkheden aanwezig zijn om aan de daarmee samenhangende verplichtingen te voldo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4047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Tynaarlo</meta:user-defined>
    <meta:user-defined meta:name="OVERHEID.Informatietype/DC.type">officiële publicatie</meta:user-defined>
    <meta:user-defined meta:name="OVERHEIDop.Rubriek/DC.type">beleidsregel</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Beleidsregels aanvraag prioriteit transportcapaciteit woningbouw- en onderwijshuisvestingsprojecten Gemeente Tynaarlo 2026</meta:user-defined>
    <meta:user-defined meta:name="DCTERMS.W3CDTF/DCTERMS.available">2026-08-27</meta:user-defined>
    <meta:user-defined meta:name="DCTERMS.W3CDTF/OVERHEIDop.jaargang">2026</meta:user-defined>
    <meta:user-defined meta:name="OVERHEIDop.publicationIssue">404780</meta:user-defined>
    <meta:user-defined meta:name="OVERHEIDop.betreftRegeling">CVDR765877_1</meta:user-defined>
    <meta:user-defined meta:name="xs:date/OVERHEIDop.startdatum">2026-08-28</meta:user-defined>
    <meta:user-defined meta:name="OVERHEIDop.GmbID/DC.identifier">gmb-2026-404780</meta:user-defined>
    <meta:user-defined meta:name="OVERHEIDop.versieInformatie"/>
  </office:meta>
</office:document-meta>
</file>