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Wijzend 27-29B te Nibbixwoud (Graven in bodem boven interventiewaard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25 augustus 2026 namens Gemeente Medemblik een volledige melding ontvangen van een ontwikkeling aan Wijzend 27-29B te Nibbixwoud. Het gaat over graafwerkzaamheden t.b.v. bodemonderzoek. De melding heeft het kenmerk OMG-089288/Z26-0828550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Graven in bodem met een kwaliteit boven interventiewaarde bodemkwaliteit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9288/Z26-0828550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4047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edembli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9288/Z26-0828550</meta:user-defined>
    <dc:language>nl</dc:language>
    <meta:user-defined meta:name="OVERHEIDop.locatietype/OVERHEIDop.gebiedsmarkering">Vlak</meta:user-defined>
    <meta:user-defined meta:name="DC.title">Melding ontvangen voor Wijzend 27-29B te Nibbixwoud (Graven in bodem boven interventiewaarde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78</meta:user-defined>
    <meta:user-defined meta:name="OVERHEIDop.GmbID/DC.identifier">gmb-2026-404778</meta:user-defined>
    <meta:user-defined meta:name="OVERHEIDop.versieInformatie"/>
  </office:meta>
</office:document-meta>
</file>