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style:num-suffix="" text:bullet-char="​" text:level="1">
        <style:list-level-properties text:min-label-width="10mm"/>
      </text:list-level-style-bullet>
    </text:list-style>
    <text:list-style style:name="id1-3-2-2-1-3-1">
      <text:list-level-style-bullet style:num-suffix="" text:bullet-char="​" text:level="1">
        <style:list-level-properties text:min-label-width="10mm"/>
      </text:list-level-style-bullet>
    </text:list-style>
    <text:list-style style:name="id1-3-2-2-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ctificatie: Beleidsregels aanvraag prioriteit transportcapaciteit woningbouwprojecten gemeente Gooise Meren 2026</text:p>
      <text:section text:name="regeling_id1-3-2" text:style-name="regeling">
        <text:section text:name="aanhef_id1-3-2-1" text:style-name="aanhef">
          <text:section text:name="preambule_id1-3-2-1-1" text:style-name="preambule">
            <text:p text:style-name="al">
            <text:span text:style-name="nadrukvet">Het college van burgemeester en wethouders van de gemeente Gooise Meren;</text:span>
          </text:p>
            <text:p text:style-name="al">
            <text:span text:style-name="nadrukvet">
              <text:span text:style-name="nadrukvet">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span>
            </text:span>
          </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heeft de beleidsregels aanvraag prioriteit transportcapaciteit woningbouwprojecten gemeente Gooise Meren 2026 vastgesteld die gelden vanaf 24-07-2026. In aanvulling hierop heeft het college op 25-08-2026 het volgende besloten:</text:span>
          </text:p>
            <text:list text:style-name="id1-3-2-2-1-3">
              <text:list-item text:style-override="id1-3-2-2-1-3-1">
                <text:number/>
                <text:p text:style-name="al">Voor de toepassing van artikel 9 en artikel 13 van de Beleidsregels aanvraag prioriteit transportcapaciteit woningbouwprojecten gemeente Gooise Meren 2026 vast te stellen dat: </text:p>
                <text:list text:style-name="id1-3-2-2-1-3-1-3">
                  <text:list-item text:style-override="id1-3-2-2-1-3-1-3-1">
                    <text:number>1.</text:number>
                    <text:p text:style-name="al">onderwijsprojecten bij gelijke projectvolwassenheid en gelijke gewenste aansluitdatum hoger worden geprioriteerd dan overige projecten; en </text:p>
                  </text:list-item>
                  <text:list-item text:style-override="id1-3-2-2-1-3-1-3-2">
                    <text:number>2.</text:number>
                    <text:p text:style-name="al">voorafgaand aan de vaststelling van de definitieve prioriteitenlijst een concept-prioriteitenlijst wordt gedeeld met de indieners van aangemelde projecten, waarbij zij gedurende vijf werkdagen de gelegenheid krijgen een gemotiveerde reactie in te dienen, waarna het college de definitieve prioriteitenlijst en de reactienota vaststelt </text:p>
                  </text:list-item>
                </text:list>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477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7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7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Gooise Meren</meta:user-defined>
    <meta:user-defined meta:name="OVERHEID.Informatietype/DC.type">officiële publicatie</meta:user-defined>
    <meta:user-defined meta:name="OVERHEIDop.Rubriek/DC.type">ander besluit van algemene strekking</meta:user-defined>
    <meta:user-defined meta:name="OVERHEID.Gemeente/DCTERMS.publisher">Gooise Meren</meta:user-defined>
    <meta:user-defined meta:name="OVERHEID.Gemeente/OVERHEID.authority">Gooise Meren</meta:user-defined>
    <meta:user-defined meta:name="OVERHEID.TaxonomieBeleidsagendaDecentraal/OVERHEID.category">Bestuur | Organisatie en beleid</meta:user-defined>
    <meta:user-defined meta:name="DC.source">artikel  van de Beleidsregels aanvraag prioriteit transportcapaciteit woningbouwprojecten gemeente Gooise Meren 2026]|[https://lokaleregelgeving.overheid.nl/CVDR764879/1#artikel_9.</meta:user-defined>
    <meta:user-defined meta:name="DC.source">artikel 13 van de Beleidsregels aanvraag prioriteit transportcapaciteit woningbouwprojecten gemeente Gooise Meren 2026]|[https://lokaleregelgeving.overheid.nl/CVDR764879/1#artikel_13.</meta:user-defined>
    <meta:user-defined meta:name="OVERHEIDop.referentienummer">1551504</meta:user-defined>
    <dc:language>nl</dc:language>
    <meta:user-defined meta:name="OVERHEIDop.locatietype/OVERHEIDop.gebiedsmarkering">Gemeente</meta:user-defined>
    <meta:user-defined meta:name="DC.title">Rectificatie: Beleidsregels aanvraag prioriteit transportcapaciteit woningbouwprojecten gemeente Gooise Meren 2026</meta:user-defined>
    <meta:user-defined meta:name="DCTERMS.W3CDTF/DCTERMS.available">2026-08-28</meta:user-defined>
    <meta:user-defined meta:name="DCTERMS.W3CDTF/OVERHEIDop.jaargang">2026</meta:user-defined>
    <meta:user-defined meta:name="OVERHEIDop.publicationIssue">404777</meta:user-defined>
    <meta:user-defined meta:name="OVERHEIDop.GmbID/DC.identifier">gmb-2026-404777</meta:user-defined>
    <meta:user-defined meta:name="OVERHEIDop.versieInformatie"/>
  </office:meta>
</office:document-meta>
</file>