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Verduurzaming dak- en gevelopeningen aan Naast Kleinzand 15 te Sneek, Sneek (SNE00) B 46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Verduurzaming dak- en gevelopeningen aan Naast Kleinzand 15 te Sneek, Sneek (SNE00) B 4693. </text:p>
            <text:p text:style-name="common-al">
            
          </text:p>
            <text:p text:style-name="common-al"/>
            <text:p text:style-name="common-al">Het besluit is verzonden op 25-08-2026.</text:p>
            <text:p text:style-name="common-al"/>
            <text:p text:style-name="common-al">Het zaaknummer is CLZ-0011014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47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141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ende omgevingsvergunning voor Verduurzaming dak- en gevelopeningen aan Naast Kleinzand 15 te Sneek, Sneek (SNE00) B 469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74</meta:user-defined>
    <meta:user-defined meta:name="OVERHEIDop.GmbID/DC.identifier">gmb-2026-404774</meta:user-defined>
    <meta:user-defined meta:name="OVERHEIDop.versieInformatie"/>
  </office:meta>
</office:document-meta>
</file>