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nttrekkingsvergunning van woonruimte voor een tweede woning verleend Singel 208D 1016AA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.</text:p>
            <text:p text:style-name="common-al">Besluit: verleend</text:p>
            <text:p text:style-name="common-al">Besluit verzonden op: 25-08-2026</text:p>
            <text:p text:style-name="common-al">Zaakadres: Singel 208D 1016AA Amsterdam</text:p>
            <text:p text:style-name="common-al">Zaaknummer: Z2026-037567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procesunitth.sdc@amsterdam.nl?Subject=Dossiernummer Z2026-037567" xlink:type="simple">procesunitth.sdc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5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476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76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76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7567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Besluit onttrekkingsvergunning van woonruimte voor een tweede woning verleend Singel 208D 1016AA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767</meta:user-defined>
    <meta:user-defined meta:name="OVERHEIDop.GmbID/DC.identifier">gmb-2026-404767</meta:user-defined>
    <meta:user-defined meta:name="OVERHEIDop.versieInformatie"/>
  </office:meta>
</office:document-meta>
</file>