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Sloop achterbouw, Minister Ruijsstraat 32, 6351CK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Sloop achterbouw' op de locatie Minister Ruijsstraat 32, 6351CK Bocholtz. Het betreft de volgende activiteit(en)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De aanvraag is geregistreerd onder zaaknummer Z2026-00000565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30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7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65</meta:user-defined>
    <meta:user-defined meta:name="DCTERMS.abstract">Betreft: aanvraag op locatie Minister Ruijsstraat 32, 6351CK Bocholtz</meta:user-defined>
    <dc:language>nl</dc:language>
    <meta:user-defined meta:name="OVERHEIDop.locatietype/OVERHEIDop.gebiedsmarkering">Vlak</meta:user-defined>
    <meta:user-defined meta:name="DC.title">Aanvraag vergunning voor Sloop achterbouw, Minister Ruijsstraat 32, 6351CK Bocholtz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63</meta:user-defined>
    <meta:user-defined meta:name="OVERHEIDop.GmbID/DC.identifier">gmb-2026-404763</meta:user-defined>
    <meta:user-defined meta:name="OVERHEIDop.versieInformatie"/>
  </office:meta>
</office:document-meta>
</file>