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50308i52441cd8-1b73-4889-ad54-10d8270f720f.png" manifest:media-type="image/png"/>
  <manifest:file-entry manifest:full-path="Pictures/Schermafbeelding2026-08-25153734i7a8dceee-cc9b-4dfe-9e0f-5f20b5ad2e15.png" manifest:media-type="image/png"/>
  <manifest:file-entry manifest:full-path="Pictures/Schermafbeelding2026-08-25153752i8ba834ce-b4c4-451a-b251-2ba8cd2eca26.png" manifest:media-type="image/png"/>
  <manifest:file-entry manifest:full-path="Pictures/Schermafbeelding2026-08-25153800ieb1f40f0-c178-4aed-9f9c-8b56ea9e87e6.png" manifest:media-type="image/png"/>
  <manifest:file-entry manifest:full-path="Pictures/Schermafbeelding2026-08-25154307i844e2746-c89c-4446-a009-3a2d95088b9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6-7">
      <text:list-level-style-bullet text:bullet-char="•" text:level="1">
        <style:list-level-properties text:min-label-width="10mm"/>
      </text:list-level-style-bullet>
    </text:list-style>
    <text:list-style style:name="id1-3-2-1-6-7-1">
      <text:list-level-style-bullet text:bullet-char="•" text:level="1">
        <style:list-level-properties text:min-label-width="10mm"/>
      </text:list-level-style-bullet>
    </text:list-style>
    <text:list-style style:name="id1-3-2-1-6-7-2">
      <text:list-level-style-bullet text:bullet-char="•" text:level="1">
        <style:list-level-properties text:min-label-width="10mm"/>
      </text:list-level-style-bullet>
    </text:list-style>
    <text:list-style style:name="id1-3-2-1-6-7-3">
      <text:list-level-style-bullet text:bullet-char="•" text:level="1">
        <style:list-level-properties text:min-label-width="10mm"/>
      </text:list-level-style-bullet>
    </text:list-style>
    <text:list-style style:name="id1-3-2-1-6-7-4">
      <text:list-level-style-bullet text:bullet-char="•" text:level="1">
        <style:list-level-properties text:min-label-width="10mm"/>
      </text:list-level-style-bullet>
    </text:list-style>
    <text:list-style style:name="id1-3-2-1-6-12">
      <text:list-level-style-bullet text:bullet-char="•" text:level="1">
        <style:list-level-properties text:min-label-width="10mm"/>
      </text:list-level-style-bullet>
    </text:list-style>
    <text:list-style style:name="id1-3-2-1-6-12-1">
      <text:list-level-style-bullet text:bullet-char="•" text:level="1">
        <style:list-level-properties text:min-label-width="10mm"/>
      </text:list-level-style-bullet>
    </text:list-style>
    <text:list-style style:name="id1-3-2-1-6-12-2">
      <text:list-level-style-bullet text:bullet-char="•" text:level="1">
        <style:list-level-properties text:min-label-width="10mm"/>
      </text:list-level-style-bullet>
    </text:list-style>
    <text:list-style style:name="id1-3-2-1-6-12-3">
      <text:list-level-style-bullet text:bullet-char="•" text:level="1">
        <style:list-level-properties text:min-label-width="10mm"/>
      </text:list-level-style-bullet>
    </text:list-style>
    <text:list-style style:name="id1-3-2-1-6-12-4">
      <text:list-level-style-bullet text:bullet-char="•" text:level="1">
        <style:list-level-properties text:min-label-width="10mm"/>
      </text:list-level-style-bullet>
    </text:list-style>
    <text:list-style style:name="id1-3-2-1-6-12-5">
      <text:list-level-style-bullet text:bullet-char="•" text:level="1">
        <style:list-level-properties text:min-label-width="10mm"/>
      </text:list-level-style-bullet>
    </text:list-style>
    <text:list-style style:name="id1-3-2-1-6-12-6">
      <text:list-level-style-bullet text:bullet-char="•" text:level="1">
        <style:list-level-properties text:min-label-width="10mm"/>
      </text:list-level-style-bullet>
    </text:list-style>
    <text:list-style style:name="id1-3-2-1-6-12-7">
      <text:list-level-style-bullet text:bullet-char="•" text:level="1">
        <style:list-level-properties text:min-label-width="10mm"/>
      </text:list-level-style-bullet>
    </text:list-style>
    <text:list-style style:name="id1-3-2-1-6-20">
      <text:list-level-style-bullet text:bullet-char="•" text:level="1">
        <style:list-level-properties text:min-label-width="10mm"/>
      </text:list-level-style-bullet>
    </text:list-style>
    <text:list-style style:name="id1-3-2-1-6-20-1">
      <text:list-level-style-bullet text:bullet-char="•" text:level="1">
        <style:list-level-properties text:min-label-width="10mm"/>
      </text:list-level-style-bullet>
    </text:list-style>
    <text:list-style style:name="id1-3-2-1-6-20-2">
      <text:list-level-style-bullet text:bullet-char="•" text:level="1">
        <style:list-level-properties text:min-label-width="10mm"/>
      </text:list-level-style-bullet>
    </text:list-style>
    <text:list-style style:name="id1-3-2-1-6-20-3">
      <text:list-level-style-bullet text:bullet-char="•" text:level="1">
        <style:list-level-properties text:min-label-width="10mm"/>
      </text:list-level-style-bullet>
    </text:list-style>
    <text:list-style style:name="id1-3-2-1-6-20-4">
      <text:list-level-style-bullet text:bullet-char="•" text:level="1">
        <style:list-level-properties text:min-label-width="10mm"/>
      </text:list-level-style-bullet>
    </text:list-style>
    <text:list-style style:name="id1-3-2-1-6-20-5">
      <text:list-level-style-bullet text:bullet-char="•" text:level="1">
        <style:list-level-properties text:min-label-width="10mm"/>
      </text:list-level-style-bullet>
    </text:list-style>
    <text:list-style style:name="id1-3-2-1-6-28">
      <text:list-level-style-bullet text:bullet-char="•" text:level="1">
        <style:list-level-properties text:min-label-width="10mm"/>
      </text:list-level-style-bullet>
    </text:list-style>
    <text:list-style style:name="id1-3-2-1-6-28-1">
      <text:list-level-style-bullet text:bullet-char="•" text:level="1">
        <style:list-level-properties text:min-label-width="10mm"/>
      </text:list-level-style-bullet>
    </text:list-style>
    <text:list-style style:name="id1-3-2-1-6-28-2">
      <text:list-level-style-bullet text:bullet-char="•" text:level="1">
        <style:list-level-properties text:min-label-width="10mm"/>
      </text:list-level-style-bullet>
    </text:list-style>
    <text:list-style style:name="id1-3-2-1-6-28-3">
      <text:list-level-style-bullet text:bullet-char="•" text:level="1">
        <style:list-level-properties text:min-label-width="10mm"/>
      </text:list-level-style-bullet>
    </text:list-style>
    <text:list-style style:name="id1-3-2-1-6-28-4">
      <text:list-level-style-bullet text:bullet-char="•" text:level="1">
        <style:list-level-properties text:min-label-width="10mm"/>
      </text:list-level-style-bullet>
    </text:list-style>
    <text:list-style style:name="id1-3-2-1-6-28-5">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
      <text:list-level-style-bullet text:bullet-char="•" text:level="1">
        <style:list-level-properties text:min-label-width="10mm"/>
      </text:list-level-style-bullet>
    </text:list-style>
    <text:list-style style:name="id1-3-2-2-1-4-1-3-1">
      <text:list-level-style-bullet text:bullet-char="•" text:level="1">
        <style:list-level-properties text:min-label-width="10mm"/>
      </text:list-level-style-bullet>
    </text:list-style>
    <text:list-style style:name="id1-3-2-2-1-4-1-3-2">
      <text:list-level-style-bullet text:bullet-char="•" text:level="1">
        <style:list-level-properties text:min-label-width="10mm"/>
      </text:list-level-style-bullet>
    </text:list-style>
    <text:list-style style:name="id1-3-2-2-1-4-1-3-3">
      <text:list-level-style-bullet text:bullet-char="•" text:level="1">
        <style:list-level-properties text:min-label-width="10mm"/>
      </text:list-level-style-bullet>
    </text:list-style>
    <text:list-style style:name="id1-3-2-2-1-4-1-3-4">
      <text:list-level-style-bullet text:bullet-char="•" text:level="1">
        <style:list-level-properties text:min-label-width="10mm"/>
      </text:list-level-style-bullet>
    </text:list-style>
    <text:list-style style:name="id1-3-2-2-1-4-1-3-5">
      <text:list-level-style-bullet text:bullet-char="•" text:level="1">
        <style:list-level-properties text:min-label-width="10mm"/>
      </text:list-level-style-bullet>
    </text:list-style>
    <text:list-style style:name="id1-3-2-2-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3">
      <text:list-level-style-bullet text:bullet-char="•" text:level="1">
        <style:list-level-properties text:min-label-width="10mm"/>
      </text:list-level-style-bullet>
    </text:list-style>
    <text:list-style style:name="id1-3-2-2-1-5-1-3-1">
      <text:list-level-style-bullet text:bullet-char="•" text:level="1">
        <style:list-level-properties text:min-label-width="10mm"/>
      </text:list-level-style-bullet>
    </text:list-style>
    <text:list-style style:name="id1-3-2-2-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tijdelijk geheel dan wel gedeeltelijk af te sluiten voor alle verkeer in verband met de kermis te Zuid-Scharwoude</text:p>
      <text:section text:name="regeling_id1-3-2" text:style-name="regeling">
        <text:section text:name="aanhef_id1-3-2-1" text:style-name="aanhef">
          <text:section text:name="context_id1-3-2-1-1" text:style-name="context">
            <text:p text:style-name="context.al">Datum: 29/8/2026</text:p>
            <text:p text:style-name="context.al">Zaak: 1273685</text:p>
            <text:p text:style-name="context_bottom"/>
          </text:section>
          <text:p text:style-name="aanhef_wie">Het college van burgemeester en wethouders van de gemeente Dijk en Waard,</text:p>
          <text:p text:style-name="aanhef_wie">gelet op de Wegenverkeerswet 1994, het Reglement verkeersregels en verkeerstekens 1990 (RVV 1990), het Besluit administratieve bepalingen inzake het wegverkeer (BABW), de Algemene wet bestuursrecht (Awb) en de Mandaatregeling gemeente Dijk en Waard;</text:p>
          <text:p text:style-name="aanhef_wie">overwegende dat ingevolge artikel 18, eerste lid, onder d, van de Wegenverkeerswet 1994 verkeersbesluiten worden genomen door het college van burgemeester en wethouders;</text:p>
          <text:p text:style-name="aanhef_wie">overwegende dat het college deze bevoegdheid op grond van de Mandaatregeling gemeente Dijk en Waard heeft gemandateerd aan de teammanager respectievelijk de daartoe aangewezen </text:p>
          <text:section text:name="considerans_id1-3-2-1-6" text:style-name="considerans">
            <text:p text:style-name="considerans.al">
            <text:span text:style-name="nadrukvet">Overwegingen ten aanzien van het besluit</text:span>
          </text:p>
            <text:p text:style-name="considerans.al">
            <text:span text:style-name="nadrukvet">Vereiste van besluit</text:span>
          </text:p>
            <text:p text:style-name="considerans.al">Op grond van het bepaalde in artikel 37 van het Besluit administratieve bepalingen inzake het wegverkeer (BABW) moet een verkeersbesluit worden genomen voor de in artikel 34 van het BABW bedoelde tijdelijke plaatsing van verkeerstekens en het uitvoeren van tijdelijke maatregelen, indien de omstandigheden die tot de tijdelijke plaatsing of de tijdelijke maatregelen leiden van langere duur zijn dan vier maanden, dan wel zich regelmatig voordoen.</text:p>
            <text:p text:style-name="considerans.al">De in dit besluit opgenomen verkeersmaatregelen houden verband met jaarlijks terugkerende evenementen en hebben daarmee een regelmatig terugkerend karakter. Daarom is voor deze maatregelen een verkeersbesluit vereist.</text:p>
            <text:p text:style-name="considerans.al">
            <text:span text:style-name="nadrukvet">Doelstelling</text:span>
          </text:p>
            <text:p text:style-name="considerans.al">De in dit besluit opgenomen verkeersmaatregelen strekken tot verwezenlijking van de doelstellingen genoemd in artikel 2 van de Wegenverkeerswet 1994, in het bijzonder: </text:p>
            <text:list text:style-name="id1-3-2-1-6-7">
              <text:list-item text:style-override="id1-3-2-1-6-7-1">
                <text:number>•</text:number>
                <text:p text:style-name="al">Het verzekeren van de veiligheid op de weg;</text:p>
              </text:list-item>
              <text:list-item text:style-override="id1-3-2-1-6-7-2">
                <text:number>•</text:number>
                <text:p text:style-name="al"> Het beschermen van weggebruikers en passagiers;</text:p>
              </text:list-item>
              <text:list-item text:style-override="id1-3-2-1-6-7-3">
                <text:number>•</text:number>
                <text:p text:style-name="al"> Het in stand houden van de weg en het waarborgen van de bruikbaarheid daarvan;</text:p>
              </text:list-item>
              <text:list-item text:style-override="id1-3-2-1-6-7-4">
                <text:number>•</text:number>
                <text:p text:style-name="al"> Het voorkomen of beperken van door het verkeer veroorzaakte overlast, hinder of schade.</text:p>
              </text:list-item>
            </text:list>
            <text:p text:style-name="considerans.al">
            <text:span text:style-name="nadrukvet">Aanleiding</text:span>
          </text:p>
            <text:p text:style-name="considerans.al">Elk jaar vanaf de 3e zondag tot en met de dinsdag erna in september vindt het evenement Kermis Zuid-Scharwoude plaats in Zuid Scharwoude.</text:p>
            <text:p text:style-name="considerans.al">Het evenement trekt een groot aantal bezoekers waardoor de openbare weg gedurende het evenement mede wordt gebruikt als evenemententerrein.</text:p>
            <text:p text:style-name="considerans.al">Daarnaast worden op en langs de openbare weg diverse objecten geplaatst, waaronder bijvoorbeeld: </text:p>
            <text:list text:style-name="id1-3-2-1-6-12">
              <text:list-item text:style-override="id1-3-2-1-6-12-1">
                <text:number>•</text:number>
                <text:p text:style-name="al">Podia;</text:p>
              </text:list-item>
              <text:list-item text:style-override="id1-3-2-1-6-12-2">
                <text:number>•</text:number>
                <text:p text:style-name="al"> Marktkramen;</text:p>
              </text:list-item>
              <text:list-item text:style-override="id1-3-2-1-6-12-3">
                <text:number>•</text:number>
                <text:p text:style-name="al"> Terrassen;</text:p>
              </text:list-item>
              <text:list-item text:style-override="id1-3-2-1-6-12-4">
                <text:number>•</text:number>
                <text:p text:style-name="al"> Attracties;</text:p>
              </text:list-item>
              <text:list-item text:style-override="id1-3-2-1-6-12-5">
                <text:number>•</text:number>
                <text:p text:style-name="al"> Technische voorzieningen;</text:p>
              </text:list-item>
              <text:list-item text:style-override="id1-3-2-1-6-12-6">
                <text:number>•</text:number>
                <text:p text:style-name="al"> Sanitaire voorzieningen;</text:p>
              </text:list-item>
              <text:list-item text:style-override="id1-3-2-1-6-12-7">
                <text:number>•</text:number>
                <text:p text:style-name="al"> Overige evenementvoorzieningen.</text:p>
              </text:list-item>
            </text:list>
            <text:p text:style-name="considerans.al">Als gevolg hiervan kan het reguliere verkeer gedurende het evenement niet op een veilige en doelmatige wijze gebruik maken van de in dit besluit genoemde wegen en weggedeelten.</text:p>
            <text:p text:style-name="considerans.al">
            <text:span text:style-name="nadrukvet">Motivering</text:span>
          </text:p>
            <text:p text:style-name="considerans.al">Tijdens het evenement Kermis Zuid-Scharwoude is sprake van een aanzienlijke toename van het aantal bezoekers, waaronder voetgangers en fietsers, die zich vrij over het evenemententerrein bewegen.</text:p>
            <text:p text:style-name="considerans.al">Indien gemotoriseerd verkeer gelijktijdig gebruik blijft maken van de betreffende wegen en weggedeelten, kunnen verkeersonveilige situaties ontstaan. Daarnaast kan de doorstroming van het verkeer worden belemmerd, hetgeen een snelle en veilige bereikbaarheid van het evenemententerrein door hulpdiensten nadelig kan beïnvloeden.</text:p>
            <text:p text:style-name="considerans.al">Daarnaast vinden voorafgaand aan het evenement opbouwwerkzaamheden plaats en worden na afloop afbouwwerkzaamheden uitgevoerd. Tijdens deze werkzaamheden bevinden zich voertuigen, materialen, hijswerkzaamheden en medewerkers op de rijbaan.</text:p>
            <text:p text:style-name="considerans.al">Het openstellen van de betreffende wegen voor het reguliere verkeer is gedurende deze periode niet verenigbaar met een veilige inrichting van het evenement.</text:p>
            <text:p text:style-name="considerans.al">Door de wegen tijdelijk af te sluiten: </text:p>
            <text:list text:style-name="id1-3-2-1-6-20">
              <text:list-item text:style-override="id1-3-2-1-6-20-1">
                <text:number>•</text:number>
                <text:p text:style-name="al">Ontstaat een veilige verblijfsruimte voor bezoekers;</text:p>
              </text:list-item>
              <text:list-item text:style-override="id1-3-2-1-6-20-2">
                <text:number>•</text:number>
                <text:p text:style-name="al"> Worden conflicten tussen voetgangers en gemotoriseerd verkeer voorkomen;</text:p>
              </text:list-item>
              <text:list-item text:style-override="id1-3-2-1-6-20-3">
                <text:number>•</text:number>
                <text:p text:style-name="al"> Blijft de opbouw en afbouw veilig uitvoerbaar;</text:p>
              </text:list-item>
              <text:list-item text:style-override="id1-3-2-1-6-20-4">
                <text:number>•</text:number>
                <text:p text:style-name="al"> Wordt overlast en schade beperkt;</text:p>
              </text:list-item>
              <text:list-item text:style-override="id1-3-2-1-6-20-5">
                <text:number>•</text:number>
                <text:p text:style-name="al"> Blijft het evenemententerrein overzichtelijk en beheersbaar.</text:p>
              </text:list-item>
            </text:list>
            <text:p text:style-name="considerans.al">
            <text:span text:style-name="nadrukvet">Belangenafweging</text:span>
          </text:p>
            <text:p text:style-name="considerans.al">Het college heeft de belangen van de organisator, bezoekers, bewoners, ondernemers, hulpdiensten en overige weggebruikers als bedoeld in artikel 3:4 van de Algemene wet bestuursrecht tegen elkaar afgewogen.</text:p>
            <text:p text:style-name="considerans.al">Daarbij is vastgesteld dat de tijdelijke beperking van de bereikbaarheid en de verkeersvrijheid gedurende de duur van het evenement opweegt tegen het belang van het waarborgen van de verkeersveiligheid, de bescherming van bezoekers en een ordelijk verloop van het evenement.</text:p>
            <text:p text:style-name="considerans.al">De nadelige gevolgen voor omwonenden, ondernemers en overige weggebruikers worden zoveel mogelijk beperkt door passende verkeersmaatregelen, tijdige communicatie en het instellen van alternatieve routes</text:p>
            <text:p text:style-name="considerans.al">Het college is van oordeel dat de met dit besluit te dienen belangen in redelijke verhouding staan tot de gevolgen van het besluit en dat de verkeersmaatregelen noodzakelijk en proportioneel zijn</text:p>
            <text:p text:style-name="considerans.al">
            <text:span text:style-name="nadrukvet">Verkeersmaatregelen</text:span>
          </text:p>
            <text:p text:style-name="considerans.al">Ten behoeve van het evenement worden de volgende wegen en/of weggedeelten in Zuid-Scharwoude tijdelijk geheel of gedeeltelijk afgesloten voor alle verkeer, met uitzondering van door of namens de organisatie toegelaten voertuigen en hulpdiensten, voor zover van toepassing: </text:p>
            <text:list text:style-name="id1-3-2-1-6-28">
              <text:list-item text:style-override="id1-3-2-1-6-28-1">
                <text:number>•</text:number>
                <text:p text:style-name="al">Wittekruisstraat</text:p>
              </text:list-item>
              <text:list-item text:style-override="id1-3-2-1-6-28-2">
                <text:number>•</text:number>
                <text:p text:style-name="al"> Kastanjelaan</text:p>
              </text:list-item>
              <text:list-item text:style-override="id1-3-2-1-6-28-3">
                <text:number>•</text:number>
                <text:p text:style-name="al"> Koog</text:p>
              </text:list-item>
              <text:list-item text:style-override="id1-3-2-1-6-28-4">
                <text:number>•</text:number>
                <text:p text:style-name="al"> Iepenlaan</text:p>
              </text:list-item>
              <text:list-item text:style-override="id1-3-2-1-6-28-5">
                <text:number>•</text:number>
                <text:p text:style-name="al">Krommebrug</text:p>
              </text:list-item>
            </text:list>
            <text:p text:style-name="considerans.al">De afsluiting wordt gerealiseerd door plaatsing van verkeersbord C1 van bijlage I van het Reglement verkeersregels en verkeerstekens 1990 in combinatie met fysieke afzettingen (schrikhekken).</text:p>
            <text:p text:style-name="considerans.al">Tevens wordt er een eenrichtingsweg ingesteld op de Dorpsstraat van nummer 485 naar 394</text:p>
            <text:p text:style-name="considerans.al">De locaties van de verkeersmaatregelen zijn weergegeven op de bij dit besluit behorende situatietekening (bijlage 1).</text:p>
            <text:p text:style-name="considerans.al">
            <text:span text:style-name="nadrukvet">Geldigheidsduur</text:span>
          </text:p>
            <text:p text:style-name="considerans.al">De in dit besluit opgenomen verkeersmaatregelen gelden vanaf de woensdag voor de derde zondag van september tot en met de zaterdag erna.</text:p>
            <text:p text:style-name="considerans.al">Indien dit noodzakelijk is voor een veilige en doelmatige opbouw, uitvoering of afbouw van het evenement, kunnen de verkeersmaatregelen eerder worden geplaatst en later worden verwijderd dan de daadwerkelijke duur van het evenement.</text:p>
            <text:p text:style-name="considerans.al">Dit verkeersbesluit heeft betrekking op de periodiek terugkerende uitvoering van het evenement Kermis Zuid-Scharwoude, voor zover de aard, omvang, locatie, verkeersmaatregelen en verkeerskundige omstandigheden niet wezenlijk wijzigen.</text:p>
            <text:p text:style-name="considerans.al">De concrete data en tijden waarop de verkeersmaatregelen van kracht zijn, worden voor iedere editie van het evenement vastgelegd in de evenementenvergunning dan wel een daarop gebaseerde uitvoeringsregeling.</text:p>
            <text:p text:style-name="considerans.al">Indien sprake is van een wezenlijke wijziging van het evenement, de locatie, de verkeersmaatregelen of andere relevante verkeerskundige omstandigheden, wordt beoordeeld of dit verkeersbesluit nog toereikend is dan wel of een nieuw verkeersbesluit moet worden genomen.</text:p>
            <text:p text:style-name="considerans.al">
            <text:span text:style-name="nadrukvet">Overleg</text:span>
          </text:p>
            <text:p text:style-name="considerans.al">Overeenkomstig artikel 23 van het BABW is het openbaar lichaam dat het beheer heeft over de weg gehoord.</text:p>
            <text:p text:style-name="considerans.al">Overeenkomstig artikel 24 van het BABW heeft overleg plaatsgevonden met een door de korpschef van politie aangewezen vertegenwoordiger van de politie, Eenheid Noord-Holland.</text:p>
            <text:p text:style-name="considerans.al">De politie heeft positief geadviseerd.</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Op grond van de vorenstaande overwegingen besluiten burgemeester en wethouders van de gemeente Dijk en Waard:</text:p>
            <text:p text:style-name="common-al">ten behoeve van het evenement Kermis Zuid-Scharwoude de volgende wegen in Zuid-Scharwoude tijdelijk geheel dan wel gedeeltelijk af te sluiten voor alle verkeer</text:p>
            <text:list text:style-name="id1-3-2-2-1-4">
              <text:list-item text:style-override="id1-3-2-2-1-4-1">
                <text:number>1.</text:number>
                <text:p text:style-name="al"/>
                <text:list text:style-name="id1-3-2-2-1-4-1-3">
                  <text:list-item text:style-override="id1-3-2-2-1-4-1-3-1">
                    <text:number>•</text:number>
                    <text:p text:style-name="al">Wittekruisstraat</text:p>
                  </text:list-item>
                  <text:list-item text:style-override="id1-3-2-2-1-4-1-3-2">
                    <text:number>•</text:number>
                    <text:p text:style-name="al">Kastanjelaan</text:p>
                  </text:list-item>
                  <text:list-item text:style-override="id1-3-2-2-1-4-1-3-3">
                    <text:number>•</text:number>
                    <text:p text:style-name="al">Koog</text:p>
                  </text:list-item>
                  <text:list-item text:style-override="id1-3-2-2-1-4-1-3-4">
                    <text:number>•</text:number>
                    <text:p text:style-name="al">Iepenlaan</text:p>
                  </text:list-item>
                  <text:list-item text:style-override="id1-3-2-2-1-4-1-3-5">
                    <text:number>•</text:number>
                    <text:p text:style-name="al">Krommebrug</text:p>
                  </text:list-item>
                </text:list>
              </text:list-item>
            </text:list>
            <text:list text:style-name="id1-3-2-2-1-5">
              <text:list-item text:style-override="id1-3-2-2-1-5-1">
                <text:number>2.</text:number>
                <text:p text:style-name="al">Ten behoeven van het evenement Kermis Zuid-Scharwoude voor de volgende weg in Zuid-Scharwoude een eenrichtingsweg invoeren;</text:p>
                <text:list text:style-name="id1-3-2-2-1-5-1-3">
                  <text:list-item text:style-override="id1-3-2-2-1-5-1-3-1">
                    <text:number>•</text:number>
                    <text:p text:style-name="al">Dorpsstraat tussen nummer ingang vanaf 485 en uitgang bij 394 </text:p>
                  </text:list-item>
                </text:list>
              </text:list-item>
            </text:list>
            <text:list text:style-name="id1-3-2-2-1-6">
              <text:list-item text:style-override="id1-3-2-2-1-6-1">
                <text:number>3.</text:number>
                <text:p text:style-name="al">de afsluiting uit te voeren door plaatsing van verkeersbord C1 en de eenrichtingsweg door plaatsing van verkeersborden C2 en C3 van bijlage I van het RVV 1990, aangevuld met fysieke afzettingen (schrikhekken) overeenkomstig de situatietekening in bijlage 1;</text:p>
              </text:list-item>
              <text:list-item text:style-override="id1-3-2-2-1-6-2">
                <text:number>4.</text:number>
                <text:p text:style-name="al">te bepalen dat de verkeersmaatregelen gelden gedurende de in dit besluit genoemde periode zijnde vanaf de woensdag voor de derde zondag van september tot en met de zaterdag erna</text:p>
              </text:list-item>
              <text:list-item text:style-override="id1-3-2-2-1-6-3">
                <text:number>5.</text:number>
                <text:p text:style-name="al">te bepalen dat de verkeersmaatregelen eerder kunnen worden geplaatst of later kunnen worden verwijderd indien dit noodzakelijk is voor een veilige opbouw, uitvoering of afbouw van het evenement.</text:p>
              </text:list-item>
              <text:list-item text:style-override="id1-3-2-2-1-6-4">
                <text:number>6.</text:number>
                <text:p text:style-name="al">te bepalen dat dit verkeersbesluit van toepassing is op toekomstige edities van het evenement Kermis Zuid-Scharwoude, voor zover de aard, omvang, locatie, verkeersmaatregelen en verkeerskundige omstandigheden niet wezenlijk wijzigen.</text:p>
              </text:list-item>
            </text:list>
            <text:p text:style-name="common-al">
            <text:span text:style-name="nadrukvet">Uitzonderingen</text:span>
          </text:p>
            <text:p text:style-name="common-al">Gedurende de afsluitingen ten behoeve van het evenement Kermis Zuid-Scharwoude blijft het afgesloten gebied toegankelijk voor voertuigen die ten dienste staan van het evenement en Nood- en Hulpdiensten.</text:p>
            <text:p text:style-name="common-al">Deze voertuigen worden uitgezonderd van de ingestelde geslotenverklaring door middel van een onderbord bij verkeersbord C1 van bijlage I van het Reglement verkeersregels en verkeerstekens 1990 (RVV 1990), voor zover toegang noodzakelijk is voor de uitvoering van werkzaamheden of voor een veilig en ordelijk verloop van het evenement.</text:p>
            <text:p text:style-name="common-al">
            <text:span text:style-name="nadrukvet">Bebording volgens het Reglement Verkeersregels en Verkeersteken (RVV) 1990:</text:span>
          </text:p>
            <text:p text:style-name="common-al">Bijlage 1, hoofdstuk C geslotenverklaring, E Parkeren en stilstaan, OB Onderborden</text:p>
            <text:p text:style-name="common-al">Afbeelding</text:p>
            <text:p text:style-name="common-al">
            <draw:frame><draw:text-box><text:section text:name="plaatje_id1-3-2-2-1-13-1" text:style-name="plaatje">
              <text:p text:style-name="illustratie_id1-3-2-2-1-13-1-1"><draw:frame draw:style-name="illustratie_id1-3-2-2-1-13-1-1" text:anchor-type="paragraph" svg:width="10mm" svg:height="9.5mm"><draw:image xlink:href="Pictures/Schermafbeelding2026-08-25150308i52441cd8-1b73-4889-ad54-10d8270f720f.png" xlink:type="simple"/></draw:frame></text:p>
            </text:section></draw:text-box></draw:frame>
          </text:p>
            <text:p text:style-name="common-al">Bordnummer</text:p>
            <text:p text:style-name="common-al">C1 </text:p>
            <text:p text:style-name="common-al">Omschrijving</text:p>
            <text:p text:style-name="common-al">gesloten in beide richtingen voor voertuigen, ruiters en geleiders van rij- of trekdieren of vee </text:p>
            <text:p text:style-name="common-al">Afbeelding</text:p>
            <text:p text:style-name="common-al">
            <draw:frame><draw:text-box><text:section text:name="plaatje_id1-3-2-2-1-19-1" text:style-name="plaatje">
              <text:p text:style-name="illustratie_id1-3-2-2-1-19-1-1"><draw:frame draw:style-name="illustratie_id1-3-2-2-1-19-1-1" text:anchor-type="paragraph" svg:width="10mm" svg:height="8.9mm"><draw:image xlink:href="Pictures/Schermafbeelding2026-08-25153734i7a8dceee-cc9b-4dfe-9e0f-5f20b5ad2e15.png" xlink:type="simple"/></draw:frame></text:p>
            </text:section></draw:text-box></draw:frame>
          </text:p>
            <text:p text:style-name="common-al">Bordnummer </text:p>
            <text:p text:style-name="common-al">C2</text:p>
            <text:p text:style-name="common-al">Omschrijving</text:p>
            <text:p text:style-name="common-al">Eenrichtingsweg, in deze richting gesloten.</text:p>
            <text:p text:style-name="common-al">Afbeelding</text:p>
            <text:p text:style-name="common-al">
            <draw:frame><draw:text-box><text:section text:name="plaatje_id1-3-2-2-1-25-1" text:style-name="plaatje">
              <text:p text:style-name="illustratie_id1-3-2-2-1-25-1-1"><draw:frame draw:style-name="illustratie_id1-3-2-2-1-25-1-1" text:anchor-type="paragraph" svg:width="10mm" svg:height="8.5mm"><draw:image xlink:href="Pictures/Schermafbeelding2026-08-25153752i8ba834ce-b4c4-451a-b251-2ba8cd2eca26.png" xlink:type="simple"/></draw:frame></text:p>
            </text:section></draw:text-box></draw:frame>
          </text:p>
            <text:p text:style-name="common-al">Bordnummer </text:p>
            <text:p text:style-name="common-al">C3</text:p>
            <text:p text:style-name="common-al">Omschrijving</text:p>
            <text:p text:style-name="common-al">Eenrichtingsweg.</text:p>
            <text:p text:style-name="common-al">Afbeelding</text:p>
            <text:p text:style-name="common-al">
            <draw:frame><draw:text-box><text:section text:name="plaatje_id1-3-2-2-1-31-1" text:style-name="plaatje">
              <text:p text:style-name="illustratie_id1-3-2-2-1-31-1-1"><draw:frame draw:style-name="illustratie_id1-3-2-2-1-31-1-1" text:anchor-type="paragraph" svg:width="25mm" svg:height="10.3mm"><draw:image xlink:href="Pictures/Schermafbeelding2026-08-25153800ieb1f40f0-c178-4aed-9f9c-8b56ea9e87e6.png" xlink:type="simple"/></draw:frame></text:p>
            </text:section></draw:text-box></draw:frame>
          </text:p>
            <text:p text:style-name="common-al">Bordnummer</text:p>
            <text:p text:style-name="common-al">OB</text:p>
            <text:p text:style-name="common-al">Omschrijving</text:p>
            <text:p text:style-name="last-al">uitzondering voor voertuigen ten dienste van het evenement</text:p>
            <text:p text:style-name="tekst_bottom"/>
          </text:section>
        </text:section>
        <text:section text:name="regeling-sluiting_id1-3-2-3" text:style-name="regeling-sluiting">
          <text:section text:name="gegeven_id1-3-2-3-1" text:style-name="gegeven">
            <text:p text:style-name="dagtekening">
            <text:span text:style-name="plaats"> Dijk en Waard, </text:span>
            <text:span text:style-name="datum">29/8/2026 </text:span>
          </text:p>
          </text:section>
          <text:section text:name="ondertekening_id1-3-2-3-2">
            <text:p><text:span text:style-name="functie">Burgemeester en wethouders van Dijk en Waard, </text:span></text:p>
          </text:section>
          <text:section text:name="ondertekening_id1-3-2-3-3">
            <text:p><text:span text:style-name="deze">namens deze,</text:span></text:p>
          </text:section>
          <text:section text:name="ondertekening_id1-3-2-3-4">
            <text:p><text:span text:style-name="organisatie">T.M. Potse</text:span></text:p>
          </text:section>
          <text:section text:name="ondertekening_id1-3-2-3-5">
            <text:p><text:span text:style-name="organisatie">Beheerder Mobiliteit,</text:span></text:p>
          </text:section>
          <text:section text:name="ondertekening_id1-3-2-3-6">
            <text:p><text:span text:style-name="organisatie">Gemeente Dijk en Waard </text:span></text:p>
          </text:section>
        </text:section>
        <text:section text:name="bezwaarschrift_id1-3-2-4" text:style-name="bezwaarschrift">
          <text:p text:style-name="bezwaarschrift_top"/>
          <text:p text:style-name="bezwaarschrift_al">
          <text:span text:style-name="nadrukvet">Mededelingen </text:span>
        </text:p>
          <text:p text:style-name="bezwaarschrift_al">Wilt u het besluit inzien?</text:p>
          <text:p text:style-name="bezwaarschrift_al">Het besluit ligt tot en met 6 weken na publicatie ter inzage. U kunt het besluit inzien zowel op de informatiebalie van het Gemeentehuis Dijk en Waard, Parelhof 1, te Heerhugowaard als in de Binding, Bosgroet 2 te Zuid-Scharwoude.</text:p>
          <text:p text:style-name="bezwaarschrift_al">Het Gemeentehuis is dagelijks open op van 8:00 tot 17:00 uur en op vrijdag van 8:00 tot 20.00 uur. </text:p>
          <text:p text:style-name="bezwaarschrift_al">De Binding is dagelijks open op van 8:30 tot 17:00 uur en donderdag van 8:30 tot 20:00 uur.</text:p>
          <text:p text:style-name="bezwaarschrift_al">
          <text:span text:style-name="nadrukvet">Bezwaar</text:span>
        </text:p>
          <text:p text:style-name="bezwaarschrift_al">Als u het niet eens bent met dit besluit dan kunt u bezwaar maken. Overweegt u een bezwaarschrift in te dienen dan verzoeken wij u om eerst contact met ons op te nemen voor een toelichting op het besluit. Bent u het hierna nog altijd oneens met het besluit dan schrijft u een bezwaarschrift aan het College van Burgemeester en Wethouders.</text:p>
          <text:p text:style-name="bezwaarschrift_al">Dit bezwaarschrift stuurt u binnen zes weken na verzenddatum van dit besluit naar: Postbus 390, 1700 AJ Heerhugowaard. In het bezwaarschrift moeten ten minste zijn vermeld: </text:p>
          <text:list text:style-name="id1-3-2-4-9">
            <text:list-item text:style-override="id1-3-2-4-9-1">
              <text:number>•</text:number>
              <text:p text:style-name="al">Uw naam en adres </text:p>
            </text:list-item>
            <text:list-item text:style-override="id1-3-2-4-9-2">
              <text:number>•</text:number>
              <text:p text:style-name="al">Een omschrijving van het besluit waartegen u bezwaar maakt</text:p>
            </text:list-item>
            <text:list-item text:style-override="id1-3-2-4-9-3">
              <text:number>•</text:number>
              <text:p text:style-name="al">De reden(en) waarom u het niet eens bent met de beslissing</text:p>
            </text:list-item>
            <text:list-item text:style-override="id1-3-2-4-9-4">
              <text:number>•</text:number>
              <text:p text:style-name="al">De datum waarop u het bezwaarschrift geschreven heeft</text:p>
            </text:list-item>
            <text:list-item text:style-override="id1-3-2-4-9-5">
              <text:number>•</text:number>
              <text:p text:style-name="al">Uw handtekening</text:p>
            </text:list-item>
          </text:list>
          <text:p text:style-name="bezwaarschrift_al">Daarnaast verzoeken wij u om in het bezwaarschrift een telefoonnummer, e-mail en adres te vermelden.</text:p>
          <text:p text:style-name="bezwaarschrift_al">
          <text:span text:style-name="nadrukvet">Voorlopige voorziening</text:span>
        </text:p>
          <text:p text:style-name="bezwaarschrift_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bezwaarschrift_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bezwaarschrift_al">U kunt ook digitaal een verzoek om een voorlopige voorziening indienen bij de rechtbank via <text:a xlink:href="https://www.rechtspraak.nl/Organisatie-en-contact/Rechtsgebieden/Bestuursrecht/Procedures/Paginas/Voorlopig-voorziening.aspx#511d80cc-d909-4563-bd85-f07fe631aee6882d93d7-b466-418e-b17e-0ac97bd385fe9" xlink:type="simple"><text:span text:style-name="nadrukondlijn">https://www.rechtspraak.nl/Organisatie-en-contact/Rechtsgebieden/Bestuursrecht/Procedures/Paginas/Voorlopig-voorziening.aspx#511d80cc-d909-4563-bd85-f07fe631aee6882d93d7-b466-418e-b17e-0ac97bd385fe9</text:span></text:a>. Hiervoor heeft u een DigiD (elektronische handtekening) nodig. Kijk op de genoemde website voor de precieze voorwaarden.</text:p>
          <text:p text:style-name="bezwaarschrift_al">
          <text:span text:style-name="nadrukvet">Bijlage 1, verkeersmaatregelen plan</text:span>
        </text:p>
          <text:p text:style-name="bezwaarschrift_al">
          <draw:frame><draw:text-box><text:section text:name="plaatje_id1-3-2-4-16-1" text:style-name="plaatje">
            <text:p text:style-name="illustratie_id1-3-2-4-16-1-1"><draw:frame draw:style-name="illustratie_id1-3-2-4-16-1-1" text:anchor-type="paragraph" svg:width="150mm" svg:height="151.2mm"><draw:image xlink:href="Pictures/Schermafbeelding2026-08-25154307i844e2746-c89c-4446-a009-3a2d95088b93.png" xlink:type="simple"/></draw:frame></text:p>
          </text:section></draw:text-box></draw:frame>
        </text:p>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5-1-1" style:parent-style-name="Standard">
      <style:paragraph-properties style:line-spacing="0mm" style:text-autospace="none" ofo:line-height="0.001cm"/>
    </style:style>
    <style:style style:family="graphic" style:name="illustratie_id1-3-2-2-1-25-1-1" style:parent-style-name="Standard">
      <style:graphic-properties style:horizontal-pos="left" style:horizontal-rel="paragraph" style:vertical-pos="top" style:vertical-rel="paragraph" style:wrap="none" ofo:margin-right="3mm"/>
    </style:style>
    <style:style style:family="paragraph" style:name="illustratie_id1-3-2-2-1-31-1-1" style:parent-style-name="Standard">
      <style:paragraph-properties style:line-spacing="0mm" style:text-autospace="none" ofo:line-height="0.001cm"/>
    </style:style>
    <style:style style:family="graphic" style:name="illustratie_id1-3-2-2-1-31-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75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5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5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ijk en Waard</meta:user-defined>
    <meta:user-defined meta:name="OVERHEID.Gemeente/OVERHEID.authority">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ijk en Waard - tijdelijk geheel dan wel gedeeltelijk af te sluiten voor alle verkeer - te Zuid-Scharwoud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273685</meta:user-defined>
    <meta:user-defined meta:name="OVERHEIDop.verkeersbordcode">C1</meta:user-defined>
    <meta:user-defined meta:name="OVERHEIDop.verkeersbordcode">C2</meta:user-defined>
    <meta:user-defined meta:name="OVERHEIDop.verkeersbordcode">C3</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het tijdelijk geheel dan wel gedeeltelijk af te sluiten voor alle verkeer in verband met de kermis te Zuid-Scharwoude</meta:user-defined>
    <meta:user-defined meta:name="DCTERMS.W3CDTF/DCTERMS.available">2026-08-28</meta:user-defined>
    <meta:user-defined meta:name="DCTERMS.W3CDTF/OVERHEIDop.jaargang">2026</meta:user-defined>
    <meta:user-defined meta:name="OVERHEIDop.publicationIssue">404758</meta:user-defined>
    <meta:user-defined meta:name="OVERHEIDop.GmbID/DC.identifier">gmb-2026-404758</meta:user-defined>
    <meta:user-defined meta:name="OVERHEIDop.versieInformatie"/>
  </office:meta>
</office:document-meta>
</file>