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aanleggen van een in- en uitrit en het verplaatsen van een hek  aan Europalaan 1, 5171 KW Kaatsheuvel, Verzoeklocatie 20260825012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last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Europalaan 1, 5171 KW Kaatsheuvel, Verzoeklocatie 2026082501206,</text:span> het aanleggen van een in- en uitrit en het verplaatsen van een hek  (0809Z2613212 ontvangen 25-08-2026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40475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5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5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809Z261321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aanleggen van een in- en uitrit en het verplaatsen van een hek  aan Europalaan 1, 5171 KW Kaatsheuvel, Verzoeklocatie 2026082501206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757</meta:user-defined>
    <meta:user-defined meta:name="OVERHEIDop.GmbID/DC.identifier">gmb-2026-404757</meta:user-defined>
    <meta:user-defined meta:name="OVERHEIDop.versieInformatie"/>
  </office:meta>
</office:document-meta>
</file>