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anwijzingica8d5c2c-333e-4068-baba-53af91e218c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cameratoezicht “parkeerplaats/uitzichtpunt Huls”</text:p>
      <text:section text:name="regeling_id1-3-2" text:style-name="regeling">
        <text:section text:name="aanhef_id1-3-2-1" text:style-name="aanhef">
          <text:section text:name="preambule_id1-3-2-1-1" text:style-name="preambule">
            <text:p text:style-name="al">DE BURGEMEESTER VAN SIMPELVELD,</text:p>
            <text:p text:style-name="al"/>
            <text:p text:style-name="al">Overwegende dat:</text:p>
            <text:list text:style-name="id1-3-2-1-1-4">
              <text:list-item text:style-override="id1-3-2-1-1-4-1">
                <text:number>-</text:number>
                <text:p text:style-name="al">de parkeerplaats/uitzichtpunt de Huls (t.h.v. Hulserbergweg/St. Remigiusstraat) een gebied is waar het belang van (handhaving van) de openbare orde onder druk staat en dat dit gebied een deel van de openbare ruimte rondom de parkeerplaats uitzichtpunt Huls en omgeving betreft;</text:p>
              </text:list-item>
              <text:list-item text:style-override="id1-3-2-1-1-4-2">
                <text:number>-</text:number>
                <text:p text:style-name="al">dit primair het gevolg is van een mix van structurele openbare orde problematieken, met name (jeugd)overlast, overlast, deal-activiteiten en met name intimiderend gedrag richting burgers/bezoekers;</text:p>
              </text:list-item>
              <text:list-item text:style-override="id1-3-2-1-1-4-3">
                <text:number>-</text:number>
                <text:p text:style-name="al">uit de rapportage van de politie blijkt dat de plaatsing van een camera positief wordt ontvangen en wordt gezien als een effectief middel om de problematiek, in combinatie met de beschikbare handhavingsmogelijkheden, terug te dringen;</text:p>
              </text:list-item>
              <text:list-item text:style-override="id1-3-2-1-1-4-4">
                <text:number>-</text:number>
                <text:p text:style-name="al">het, gelet op al het voorgaande, daarom wenselijk is om het gebied aan te wijzen waar cameratoezicht kan worden ingezet in het belang van de handhaving van de openbare orde én het laten terugkeren van de rust in de buurt;</text:p>
              </text:list-item>
              <text:list-item text:style-override="id1-3-2-1-1-4-5">
                <text:number>-</text:number>
                <text:p text:style-name="al">de artikelen 151c Gemeentewet en 5.40 Verordening openbare orde en veiligheid 2021, gemeente Simpelveld de mogelijkheid bieden openbare plaatsen aan te wijzen alwaar camera’s voor bepaalde duur kunnen worden ingezet; </text:p>
              </text:list-item>
              <text:list-item text:style-override="id1-3-2-1-1-4-6">
                <text:number>-</text:number>
                <text:p text:style-name="al">dat voorliggend aanwijzingsbesluit ter voorkoming en preventie van overlast, criminaliteit, het vergroten van veiligheidsgevoelens bij burgers in het belang van de handhaving van de openbare orde alleszins gerechtvaardigd en redelijk moet worden geacht; </text:p>
              </text:list-item>
              <text:list-item text:style-override="id1-3-2-1-1-4-7">
                <text:number>-</text:number>
                <text:p text:style-name="al">omtrent voorliggend besluit advies is ingewonnen bij de leden van de Lokale Driehoek van gemeente Simpelveld; </text:p>
              </text:list-item>
            </text:list>
            <text:p text:style-name="al">Gelet op artikel 151c Gemeentewet en artikel 5:40 Verordening openbare orde en veiligheid 2021, gemeente Simpelveld;</text:p>
          </text:section>
        </text:section>
        <text:section text:name="regeling-tekst_id1-3-2-2" text:style-name="regeling-tekst">
          <text:section text:name="artikel_id1-3-2-2-1" text:style-name="artikel">
            <text:p text:style-name="artikel_kop_titel"><text:span text:style-name="artikel_kop_nr"/> </text:p>
            <text:p text:style-name="al">
            <text:span text:style-name="nadrukvet">BESLUIT:</text:span>
          </text:p>
            <text:list text:style-name="id1-3-2-2-1-3">
              <text:list-item text:style-override="id1-3-2-2-1-3-1">
                <text:number>1.</text:number>
                <text:p text:style-name="al">Om het in bijlage 1 omschreven gebied aan te wijzen als gebied waar camera’s worden ingezet ten behoeve van toezicht en handhaving van de openbare orde op grond van artikel 151 c Gemeentewet jo. artikel 5:40 Verordening openbare orde en veiligheid 2021, gemeente Simpelveld voor de duur van drie maanden; </text:p>
              </text:list-item>
              <text:list-item text:style-override="id1-3-2-2-1-3-2">
                <text:number>2.</text:number>
                <text:p text:style-name="al">De genoemde duur van drie maanden gaat van start vanaf woensdag 20 augustus 2026 en duurt derhalve van dat moment tot en met woensdag 20 november 2026. </text:p>
                <text:p text:style-name="al"/>
                <text:p text:style-name="al">[Beslispunt 2 bevat een kennelijke verschrijving, hier wordt bedoeld: De genoemde duur van drie maanden gaat van start vanaf woensdag 20 augustus 2026 en duurt derhalve van dat moment tot en met vrijdag 20 november 2026.]</text:p>
              </text:list-item>
            </text:list>
          </text:section>
        </text:section>
        <text:section text:name="regeling-sluiting_id1-3-2-3" text:style-name="regeling-sluiting">
          <text:section text:name="ondertekening_id1-3-2-3-1">
            <text:p><text:span text:style-name="functie">Simpelveld, 20 augustus 2026</text:span></text:p>
          </text:section>
          <text:section text:name="ondertekening_id1-3-2-3-2">
            <text:p><text:span text:style-name="functie"/></text:p>
            <text:p><text:span text:style-name="functie">De burgemeester van Simpelveld, </text:span></text:p>
            <text:p><text:span text:style-name="functie">mw. S.C.J. Scheepers</text:span></text:p>
          </text:section>
        </text:section>
        <text:section text:name="bijlage_id1-3-2-4" text:style-name="bijlage">
          <text:p text:style-name="bijlage_top"/>
          <text:p text:style-name="hoofdstuk_kop"><text:span text:style-name="label">BIJLAGE</text:span> <text:span text:style-name="nr">1</text:span> BEHORENDE BIJ AANWIJZINGSBESLUIT CAMERATOEZICHT “parkeerplaats/uitzichtpunt HULS”</text:p>
          <text:p text:style-name="al"/>
          <text:p text:style-name="al">
          <draw:frame><draw:text-box><text:section text:name="plaatje_id1-3-2-4-3-1" text:style-name="plaatje">
            <text:p text:style-name="illustratie_id1-3-2-4-3-1-1"><draw:frame draw:style-name="illustratie_id1-3-2-4-3-1-1" text:anchor-type="paragraph" svg:width="152.99999999999997mm" svg:height="88.70126582278479mm"><draw:image xlink:href="Pictures/aanwijzingica8d5c2c-333e-4068-baba-53af91e218c2.jpg" xlink:type="simple"/></draw:frame></text:p>
          </text:section></draw:text-box></draw:frame>
        </text:p>
          <text:p text:style-name="al"/>
          <text:p text:style-name="al">*Het gebied waarbinnen cameratoezicht plaatsvindt betreft het gebied binnen de rode omranding. Dit met dien verstande dat enkel cameratoezicht plaatsvindt op openbare- dan wel voor eenieder toegankelijke plaatsen binnen het aangegeven gebie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4047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impelveld</meta:user-defined>
    <meta:user-defined meta:name="OVERHEID.Informatietype/DC.type">officiële publicatie</meta:user-defined>
    <meta:user-defined meta:name="OVERHEIDop.Rubriek/DC.type">ander besluit van algemene strekking</meta:user-defined>
    <meta:user-defined meta:name="OVERHEID.Gemeente/DCTERMS.publisher">Simpelveld</meta:user-defined>
    <meta:user-defined meta:name="OVERHEID.Gemeente/OVERHEID.authority">Simpelvel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5:40 Verordening openbare orde en veiligheid 2021, gemeente Simpelveld]|[https://lokaleregelgeving.overheid.nl/CVDR660546/1#hoofdstuk_5_paragraaf_n5_artikel_5.40</meta:user-defined>
    <meta:user-defined meta:name="DCTERMS.alternative">Aanwijzingsbesluit cameratoezicht “parkeerplaats/uitzichtpunt Huls”</meta:user-defined>
    <dc:language>nl</dc:language>
    <meta:user-defined meta:name="OVERHEIDop.locatietype/OVERHEIDop.gebiedsmarkering">Vlak</meta:user-defined>
    <meta:user-defined meta:name="DC.title">Aanwijzingsbesluit cameratoezicht “parkeerplaats/uitzichtpunt Huls”</meta:user-defined>
    <meta:user-defined meta:name="DCTERMS.W3CDTF/DCTERMS.available">2026-08-28</meta:user-defined>
    <meta:user-defined meta:name="OVERHEIDop.externeBijlage">Parkeerplaats/uitzichtpunt Huls|exb-2026-30311</meta:user-defined>
    <meta:user-defined meta:name="DCTERMS.W3CDTF/OVERHEIDop.jaargang">2026</meta:user-defined>
    <meta:user-defined meta:name="OVERHEIDop.publicationIssue">404751</meta:user-defined>
    <meta:user-defined meta:name="OVERHEIDop.betreftRegeling">CVDR765876_1</meta:user-defined>
    <meta:user-defined meta:name="OVERHEIDop.GmbID/DC.identifier">gmb-2026-404751</meta:user-defined>
    <meta:user-defined meta:name="xs:date/OVERHEIDop.startdatum">2026-08-29</meta:user-defined>
    <meta:user-defined meta:name="xs:date/OVERHEIDop.einddatum">2026-11-21</meta:user-defined>
    <meta:user-defined meta:name="OVERHEIDop.versieInformatie"/>
  </office:meta>
</office:document-meta>
</file>