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loris Versterstraat 15-H 1058J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vlonder en een vergunningvrije aanbouw in het achtererfgebied</text:p>
            <text:p text:style-name="common-al">Zaakadres: Floris Versterstraat 15-H 1058JL Amsterdam</text:p>
            <text:p text:style-name="common-al">Datum ontvangst: 12-06-2026</text:p>
            <text:p text:style-name="common-al">Zaaknummer: Z2026-025993</text:p>
            <text:p text:style-name="common-al">DSO-nummer: 20260612015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7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993</meta:user-defined>
    <meta:user-defined meta:name="DCTERMS.abstract">realiseren van een vlonder en een vergunningvrije aanbouw in het achtererfgebie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loris Versterstraat 15-H 1058JL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43</meta:user-defined>
    <meta:user-defined meta:name="OVERHEIDop.GmbID/DC.identifier">gmb-2026-404743</meta:user-defined>
    <meta:user-defined meta:name="OVERHEIDop.versieInformatie"/>
  </office:meta>
</office:document-meta>
</file>