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vergroten van de bestaande bebouwing aan de achterzijde, Industrieweg 1 F, 7949 AJ Rog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vergroten van de bestaande bebouwing aan de achterzijde aan de Industrieweg 1 F, 7949 AJ Rogat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25-08-2026. We nemen over de aanvraag waarschijnlijk voor 20-10-2026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4047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807776</meta:user-defined>
    <dc:language>nl</dc:language>
    <meta:user-defined meta:name="OVERHEIDop.locatietype/OVERHEIDop.gebiedsmarkering">Punt</meta:user-defined>
    <meta:user-defined meta:name="DC.title">Aanvraag omgevingsvergunning regulier, het vergroten van de bestaande bebouwing aan de achterzijde, Industrieweg 1 F, 7949 AJ Roga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35</meta:user-defined>
    <meta:user-defined meta:name="OVERHEIDop.GmbID/DC.identifier">gmb-2026-404735</meta:user-defined>
    <meta:user-defined meta:name="OVERHEIDop.versieInformatie"/>
  </office:meta>
</office:document-meta>
</file>