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Den Texstraat 30-H, 1017ZB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veranderen van het gebouw met bestemming daarvan tot één woning en het realiseren van een dakterras met toegangsluik. </text:p>
            <text:p text:style-name="common-al">Zaakadres: Den Texstraat 30-H, 1017ZB Amsterdam</text:p>
            <text:p text:style-name="common-al">Datum ontvangst: 20-08-2026</text:p>
            <text:p text:style-name="common-al">Zaaknummer: Z2026-037746</text:p>
            <text:p text:style-name="common-al">DSO-nummer: 2026082001383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4731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73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73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7746</meta:user-defined>
    <meta:user-defined meta:name="DCTERMS.abstract">het veranderen van het gebouw met bestemming daarvan tot één woning en het realiseren van een dakterras met toegangsluik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Den Texstraat 30-H, 1017ZB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731</meta:user-defined>
    <meta:user-defined meta:name="OVERHEIDop.GmbID/DC.identifier">gmb-2026-404731</meta:user-defined>
    <meta:user-defined meta:name="OVERHEIDop.versieInformatie"/>
  </office:meta>
</office:document-meta>
</file>