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5 - 2026: gemeente Drimmelen, tijdelijke verkeersmaatregelen, diverse straten , Terheijden wegens kermis en Traaier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rimmelen maken bekend dat zij toestemming hebben gegeven </text:p>
            <text:p text:style-name="common-al">1. tot het afsluiten van, en het instellen van een parkeerverbod aan de Markstraat (gedeelte Dorpsplein tot Antoniushof), Dorpsplein, Raadhuisstraat (van Dorpsplein tot Kwakerpad) en Hoofdstraat (gedeelte Dorpsplein tot Polderstraat) in Terheijden van 9 september 2026, 16.00 uur tot en met 16 september 2025, 12.00 uur, of zoveel korter of langer dan nodig is wegens de kermis in Terheijden; </text:p>
            <text:p text:style-name="last-al">2. tot het afsluiten van en het instellen van een parkeerverbod in de Polderstraat (ter hoogte van de winkels), Hoofdstraat (gedeelte rotonde Zeggelaan – Dorpsplein), Markstraat (gedeelte Dorpsplein – Antoniushof) en Raadhuisstraat (gedeelte Dorpsplein tot nr. 2, incl. Kerkpleintje) in Terheijden op 13 september 2026 van 09.00 – 20.00 uur, of zoveel korter of langer dan nodig is i.v.m. Traaier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4047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ek 35 - 2026: gemeente Drimmelen, tijdelijke verkeersmaatregelen, diverse straten , Terheijden wegens kermis en Traaierie</meta:user-defined>
    <meta:user-defined meta:name="DCTERMS.W3CDTF/DCTERMS.available">2026-08-27</meta:user-defined>
    <meta:user-defined meta:name="DCTERMS.W3CDTF/OVERHEIDop.jaargang">2026</meta:user-defined>
    <meta:user-defined meta:name="OVERHEIDop.publicationIssue">404729</meta:user-defined>
    <meta:user-defined meta:name="OVERHEIDop.GmbID/DC.identifier">gmb-2026-404729</meta:user-defined>
    <meta:user-defined meta:name="OVERHEIDop.versieInformatie"/>
  </office:meta>
</office:document-meta>
</file>