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pollolaan 91 1077A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kozijnen in de voorgevel, het realiseren van drie koekoeken in de voorgevel, het realiseren van dakramen in het voor- en .............</text:p>
            <text:p text:style-name="common-al">Zaakadres: Apollolaan 91 1077AM Amsterdam</text:p>
            <text:p text:style-name="common-al">Datum ontvangst: 16-08-2026</text:p>
            <text:p text:style-name="common-al">Zaaknummer: Z2026-036324</text:p>
            <text:p text:style-name="common-al">DSO-nummer: 202608160012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72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6324</meta:user-defined>
    <meta:user-defined meta:name="DCTERMS.abstract">Wijzigen van de kozijnen in de voorgevel, het realiseren van drie koekoeken in de voorgevel, het realiseren van dakramen in het voor- en ............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pollolaan 91 1077AM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22</meta:user-defined>
    <meta:user-defined meta:name="OVERHEIDop.GmbID/DC.identifier">gmb-2026-404722</meta:user-defined>
    <meta:user-defined meta:name="OVERHEIDop.versieInformatie"/>
  </office:meta>
</office:document-meta>
</file>