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rel du Jardinstraat 70 1073T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aan de achtergevel van de begane grond met bestemming tot wonen</text:p>
            <text:p text:style-name="common-al">Zaakadres: Karel du Jardinstraat 70 1073TD Amsterdam</text:p>
            <text:p text:style-name="common-al">Datum ontvangst: 24-06-2026</text:p>
            <text:p text:style-name="common-al">Zaaknummer: Z2026-027874</text:p>
            <text:p text:style-name="common-al">DSO-nummer: 202606240153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7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874</meta:user-defined>
    <meta:user-defined meta:name="DCTERMS.abstract">realiseren van een uitbouw aan de achtergevel van de begane grond met bestemming tot wo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arel du Jardinstraat 70 1073TD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19</meta:user-defined>
    <meta:user-defined meta:name="OVERHEIDop.GmbID/DC.identifier">gmb-2026-404719</meta:user-defined>
    <meta:user-defined meta:name="OVERHEIDop.versieInformatie"/>
  </office:meta>
</office:document-meta>
</file>