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isoleren van de daken, vervangen van de goten en plaatsen nieuwe betimmering - Ds. Visscherwei 75 en 77, 9223LK Houtigehage</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Ds. Visscherwei 75 en 77, 9223LK Houtigehage, het isoleren van de daken, vervangen van de goten en plaatsen nieuwe betimmering, Z2026-00002008, datum bekendmaking: 25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471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1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1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08</meta:user-defined>
    <meta:user-defined meta:name="DCTERMS.abstract">Verleende omgevingsvergunning, Ds. Visscherwei 75 en 77, 9223LK Houtigehage, het isoleren van de daken, vervangen van de goten en plaatsen nieuwe betimmering, zaaknummer: Z2026-00002008, datum bekendmaking: 25 augustus 2026</meta:user-defined>
    <dc:language>nl</dc:language>
    <meta:user-defined meta:name="OVERHEIDop.locatietype/OVERHEIDop.gebiedsmarkering">Vlak</meta:user-defined>
    <meta:user-defined meta:name="OVERHEIDop.locatietype/OVERHEIDop.gebiedsmarkering">Punt</meta:user-defined>
    <meta:user-defined meta:name="DC.title">Gemeente Smallingerland - verlening omgevingsvergunning - het isoleren van de daken, vervangen van de goten en plaatsen nieuwe betimmering - Ds. Visscherwei 75 en 77, 9223LK Houtigehage</meta:user-defined>
    <meta:user-defined meta:name="DCTERMS.W3CDTF/DCTERMS.available">2026-08-27</meta:user-defined>
    <meta:user-defined meta:name="DCTERMS.W3CDTF/OVERHEIDop.jaargang">2026</meta:user-defined>
    <meta:user-defined meta:name="OVERHEIDop.publicationIssue">404711</meta:user-defined>
    <meta:user-defined meta:name="OVERHEIDop.GmbID/DC.identifier">gmb-2026-404711</meta:user-defined>
    <meta:user-defined meta:name="OVERHEIDop.versieInformatie"/>
  </office:meta>
</office:document-meta>
</file>