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ondelingenweg 545 3196KK Vondelingenplaa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5-07-2026</text:span> een aanvraag voor een omgevingsvergunning, met kenmerk <text:span text:style-name="nadrukvet">Z2026-009807</text:span>/<text:span text:style-name="nadrukvet">2026071501949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en in bedrijf nemen van een nutsgebouw voor het watermtetransportnet van WarmtelinQ. op de locatie Vondelingenweg 545 3196KK Vondelingenplaa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70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0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807</meta:user-defined>
    <meta:user-defined meta:name="DCTERMS.abstract">het realiseren en in bedrijf nemen van een nutsgebouw voor het watermtetransportnet van WarmtelinQ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ondelingenweg 545 3196KK Vondelingenplaat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08</meta:user-defined>
    <meta:user-defined meta:name="OVERHEIDop.GmbID/DC.identifier">gmb-2026-404708</meta:user-defined>
    <meta:user-defined meta:name="OVERHEIDop.versieInformatie"/>
  </office:meta>
</office:document-meta>
</file>