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kruising aan de Boulevard 1945 en de Haaksbergerstraa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Enschede maakt bekend dat zij een anterieure overeenkomst, als bedoeld in artikel 13.13 van de Omgevingswet, heeft gesloten met de eigenaar van de bestaande bebouwing, staande en gelegen aan de kruising aan de Boulevard 1945 en de Haaksbergerstraat te Enschede (hierna: de ITC Toren). </text:p>
            <text:p text:style-name="al"/>
            <text:p text:style-name="al">De eigenaar wil de ITC Toren tijdelijk (blijven) gebruiken voor huisvesting van studenten tot aan het moment dat nieuw te bouwen studentenwoningen op het campusterrein van de Universiteit Twente gereed zijn. Het voornemen bestaat om de ITC Toren vervolgens te herontwikkelen.</text:p>
            <text:p text:style-name="al"/>
            <text:p text:style-name="al">In deze overeenkomst zijn de voorwaarden geregeld waaronder de gemeente Enschede bereid is de daarvoor benodigde planologische maatregel te treffen.</text:p>
            <text:p text:style-name="al"/>
            <text:p text:style-name="tussenkopcur">Ter inzage </text:p>
            <text:p text:style-name="al">Een zakelijke beschrijving van de overeenkomst ligt voor een ieder gedurende zes weken ter inzage met ingang van 28 augustus 2026.</text:p>
            <text:p text:style-name="al"/>
            <text:p text:style-name="al">Wilt u de zakelijke beschrijving inzien, neem dan contact met ons op. Dit kan digitaal via <text:a xlink:href="mailto:vergunning@enschede.nl" xlink:type="simple">vergunning@enschede.nl</text:a> of telefonisch via nummer 053 4817100. U kunt de stukken dan digitaal toegestuurd krijgen, of op afspraak inzien bij de balie van het Stadskantoor.</text:p>
            <text:p text:style-name="al"/>
            <text:p text:style-name="al">Tegen het besluit van het college van Burgemeester en Wethouders tot goedkeuring van de overeenkomst kan geen bezwaar worden gemaak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47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Anterieure overeenkomst kruising aan de Boulevard 1945 en de Haaksbergerstraat</meta:user-defined>
    <meta:user-defined meta:name="DCTERMS.W3CDTF/DCTERMS.available">2026-08-27</meta:user-defined>
    <meta:user-defined meta:name="DCTERMS.W3CDTF/OVERHEIDop.jaargang">2026</meta:user-defined>
    <meta:user-defined meta:name="OVERHEIDop.publicationIssue">404704</meta:user-defined>
    <meta:user-defined meta:name="OVERHEIDop.GmbID/DC.identifier">gmb-2026-404704</meta:user-defined>
    <meta:user-defined meta:name="OVERHEIDop.versieInformatie"/>
  </office:meta>
</office:document-meta>
</file>