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5 - 2026: gemeente Drimmelen, tijdelijke verkeersmaatregelen Bredaseweg, Terheijden wegens aanleg kabels en leidingen</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afsluiten van, en het instellen van een parkeerverbod aan de Bredaseweg in Terheijden (ter hoogte van nummer 45) van 7 september 2026, 07.00 uur tot en met 9 september 2026, 14.00 uur, of zoveel korter of langer dan nodig is wegens aanleg kabels en leid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047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5 - 2026: gemeente Drimmelen, tijdelijke verkeersmaatregelen Bredaseweg, Terheijden wegens aanleg kabels en leidingen</meta:user-defined>
    <meta:user-defined meta:name="DCTERMS.W3CDTF/DCTERMS.available">2026-08-27</meta:user-defined>
    <meta:user-defined meta:name="DCTERMS.W3CDTF/OVERHEIDop.jaargang">2026</meta:user-defined>
    <meta:user-defined meta:name="OVERHEIDop.publicationIssue">404703</meta:user-defined>
    <meta:user-defined meta:name="OVERHEIDop.GmbID/DC.identifier">gmb-2026-404703</meta:user-defined>
    <meta:user-defined meta:name="OVERHEIDop.versieInformatie"/>
  </office:meta>
</office:document-meta>
</file>