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Pelikaanstraat 11, 3903 AG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Pelikaanstraat 11, 3903 AG Veenendaal</text:span>
          </text:p>
            <text:p text:style-name="common-al">De gemeente Veenendaal heeft een aanvraag voor een omgevingsvergunning ontvangen. De vergunning is op 25-08-2026 aangevraagd voor het vergroten van de woning voor de locatie Pelikaanstraat 11, 3903 AG Veenendaal en is geregistreerd onder het nummer CLZ-00015650.</text:p>
            <text:p text:style-name="common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</text:p>
            <text:p text:style-name="last-al">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4046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650</meta:user-defined>
    <dc:language>nl</dc:language>
    <meta:user-defined meta:name="OVERHEIDop.locatietype/OVERHEIDop.gebiedsmarkering">Punt</meta:user-defined>
    <meta:user-defined meta:name="DC.title">Publicatie aanvraag omgevingsvergunning Pelikaanstraat 11, 3903 AG Veenendaa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90</meta:user-defined>
    <meta:user-defined meta:name="OVERHEIDop.GmbID/DC.identifier">gmb-2026-404690</meta:user-defined>
    <meta:user-defined meta:name="OVERHEIDop.versieInformatie"/>
  </office:meta>
</office:document-meta>
</file>