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5 - 2026: gemeente Drimmelen, tijdelijke verkeersmaatregelen Willibrordushof, Lage Zwaluwe wegens officiële opning</text:p>
      <text:section text:name="zakelijke-mededeling_id1-3-2" text:style-name="zakelijke-mededeling">
        <text:section text:name="zakelijke-mededeling-tekst_id1-3-2-1" text:style-name="zakelijke-mededeling-tekst">
          <text:section text:name="tekst_id1-3-2-1-1" text:style-name="tekst">
            <text:p text:style-name="last-al"> Burgemeester en wethouders van de gemeente Drimmelen maken bekend dat zij toestemming hebben gegeven tot het afsluiten van, en het instellen van een parkeerverbod aan de Willibrordushof in Lage Zwaluwe op 3 september 2026 van 08.00 uur tot 20.00 uur, of zoveel korter of langer dan nodig is wegens officiële opening Willibrordusho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046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5 - 2026: gemeente Drimmelen, tijdelijke verkeersmaatregelen Willibrordushof, Lage Zwaluwe wegens officiële opning</meta:user-defined>
    <meta:user-defined meta:name="DCTERMS.W3CDTF/DCTERMS.available">2026-08-27</meta:user-defined>
    <meta:user-defined meta:name="DCTERMS.W3CDTF/OVERHEIDop.jaargang">2026</meta:user-defined>
    <meta:user-defined meta:name="OVERHEIDop.publicationIssue">404684</meta:user-defined>
    <meta:user-defined meta:name="OVERHEIDop.GmbID/DC.identifier">gmb-2026-404684</meta:user-defined>
    <meta:user-defined meta:name="OVERHEIDop.versieInformatie"/>
  </office:meta>
</office:document-meta>
</file>