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uitbreiden van dieraantallen en verplaatsen van schapen naar een ander gebouw, Jaegerhofweg 21, 5814AL Veulen</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zij een aanvraag voor een omgevingsvergunning hebben ontvangen voor het uitbreiden van dieraantallen en verplaatsen van schapen naar een ander gebouw op de locatie Jaegerhofweg 21, 5814AL Veulen. De aanvraag voor een omgevingsvergunning is ontvangen op 25 augustus 2026 en is geregistreerd onder zaaknummer Z2026-00007928.</text:p>
            <text:p text:style-name="common-al">U kunt deze stukken op afspraak inzien. Voor meer informatie kunt u contact opnemen met de Omgevingsdienst Noord- en Midden-Limburg via 077-4402500 of via administratie@odnml.nl. Vermeld daarbij het zaaknummer Z2026-00007928.</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46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928</meta:user-defined>
    <meta:user-defined meta:name="DCTERMS.abstract">Betreft: Aanvraag op locatie Jaegerhofweg 21, 5814AL Veulen</meta:user-defined>
    <dc:language>nl</dc:language>
    <meta:user-defined meta:name="OVERHEIDop.locatietype/OVERHEIDop.gebiedsmarkering">Vlak</meta:user-defined>
    <meta:user-defined meta:name="DC.title">Aanvraag vergunning voor uitbreiden van dieraantallen en verplaatsen van schapen naar een ander gebouw, Jaegerhofweg 21, 5814AL Veulen</meta:user-defined>
    <meta:user-defined meta:name="DCTERMS.W3CDTF/DCTERMS.available">2026-08-27</meta:user-defined>
    <meta:user-defined meta:name="DCTERMS.W3CDTF/OVERHEIDop.jaargang">2026</meta:user-defined>
    <meta:user-defined meta:name="OVERHEIDop.publicationIssue">404683</meta:user-defined>
    <meta:user-defined meta:name="OVERHEIDop.GmbID/DC.identifier">gmb-2026-404683</meta:user-defined>
    <meta:user-defined meta:name="OVERHEIDop.versieInformatie"/>
  </office:meta>
</office:document-meta>
</file>