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ntheffing Alcoholwet op locatie Dorpsstraat 20 - 32 (op straat voor Het Wapen van Els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op de aanvraag voor het jaarlijks mogen schenken van zwak-alcoholhoudende drank op grond van artikel 35 van de Alcoholwet voor Festival Peerdepop en de Elster Paardenmarkt. De volgende jaarlijkse ontheffing is verleend:</text:p>
            <text:p text:style-name="common-al">
            <text:span text:style-name="nadrukvet">Locatie: </text:span>Dorpsstraat 20 - 32 (op straat voor Het Wapen van Elst)</text:p>
            <text:p text:style-name="common-al">
            <text:span text:style-name="nadrukvet">Zaaknummer: </text:span>Z2026-01707</text:p>
            <text:p text:style-name="common-al">
            <text:span text:style-name="nadrukvet">Datum besluit:</text:span> 25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Jaarlijkse ontheffing Alcoholwe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6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46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707</meta:user-defined>
    <meta:user-defined meta:name="DCTERMS.abstract">Betreft: Alcoholwet ontheffing art 35  peerdepop op locatie Dorpsstraat 20 - 32 (op straat voor Het Wapen van Elst), vergunning verleend op 25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ontheffing Alcoholwet op locatie Dorpsstraat 20 - 32 (op straat voor Het Wapen van Elst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77</meta:user-defined>
    <meta:user-defined meta:name="OVERHEIDop.GmbID/DC.identifier">gmb-2026-404677</meta:user-defined>
    <meta:user-defined meta:name="OVERHEIDop.versieInformatie"/>
  </office:meta>
</office:document-meta>
</file>