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Kadastrale woningsplitsing - Beschikking Verleend, Laan van Meerdervoort 52 G, 2517 AM 's-Gravenhage, Laan van Meerdervoort 52 H, 2517 AM 's-Gravenhage, Laan van Meerdervoort 52 J, 2517 AM 's-Gravenha</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dastraal splitsen van de percelen Laan van Meerdervoort 52D-52K</text:p>
            <text:p text:style-name="common-al"/>
            <text:p text:style-name="common-al">Ons kenmerk: VTH2026-50892</text:p>
            <text:p text:style-name="common-al"/>
            <text:p text:style-name="common-al">
            <text:span text:style-name="nadrukvet">
              <text:span text:style-name="nadrukcur">Stadsdeel:</text:span>
            </text:span>
          </text:p>
            <text:p text:style-name="common-al">   Centrum                          </text:p>
            <text:p text:style-name="common-al"/>
            <text:p text:style-name="common-al">
            <text:span text:style-name="nadrukvet">
              <text:span text:style-name="nadrukcur">Locatie(s):</text:span>
            </text:span>
          </text:p>
            <text:p text:style-name="common-al">Laan van Meerdervoort 52 G, 2517 AM 's-Gravenhage, Laan van Meerdervoort 52 H, 2517 AM 's-Gravenhage, Laan van Meerdervoort 52 J, 2517 AM 's-Gravenhage, Laan van Meerdervoort 52 K, 2517 AM 's-Gravenhage, Laan van Meerdervoort 52 D, 2517 AM 's-Gravenhage, Laan van Meerdervoort 52 E, 2517 AM 's-Gravenhage, Laan van Meerdervoort 52 F, 2517 AM 's-Gravenhage</text:p>
            <text:p text:style-name="common-al"/>
            <text:p text:style-name="common-al">
            <text:span text:style-name="nadrukvet">
              <text:span text:style-name="nadrukcur">Datum bekendmaking besluit:</text:span>
            </text:span>
          </text:p>
            <text:p text:style-name="common-al">25-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67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7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7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50892</meta:user-defined>
    <meta:user-defined meta:name="DCTERMS.abstract">het kadastraal splitsen van de percelen Laan van Meerdervoort 52D-52K</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adastrale woningsplitsing - Beschikking Verleend, Laan van Meerdervoort 52 G, 2517 AM 's-Gravenhage, Laan van Meerdervoort 52 H, 2517 AM 's-Gravenhage, Laan van Meerdervoort 52 J, 2517 AM 's-Gravenha</meta:user-defined>
    <meta:user-defined meta:name="OVERHEIDop.datumEindeReactietermijn">2026-10-06</meta:user-defined>
    <meta:user-defined meta:name="OVERHEIDop.terinzageleggingBG">https://www.digitale-inzage.nl/Den%20Haag/dossier/5PGb0ZlfpUukHgpLRv7EJg</meta:user-defined>
    <meta:user-defined meta:name="DCTERMS.W3CDTF/DCTERMS.available">2026-08-27</meta:user-defined>
    <meta:user-defined meta:name="DCTERMS.W3CDTF/OVERHEIDop.jaargang">2026</meta:user-defined>
    <meta:user-defined meta:name="OVERHEIDop.publicationIssue">404671</meta:user-defined>
    <meta:user-defined meta:name="OVERHEIDop.GmbID/DC.identifier">gmb-2026-404671</meta:user-defined>
    <meta:user-defined meta:name="OVERHEIDop.versieInformatie"/>
  </office:meta>
</office:document-meta>
</file>