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5 - 2026: gemeente Drimmelen, tijdelijke verkeersmaatregelen, diverse straten Lage Zwaluwe wegens noodreparati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rimmelen maken bekend dat zij toestemming hebben gegeven </text:p>
            <text:p text:style-name="common-al">1. tot het afsluiten van, en het instellen van een parkeerverbod aan de Oudeweg in Lage Zwaluwe (gedeelte tussen kruising Plantsoen en Gelderlandlaan) op 25 augustus 2026 tussen 07.00 uur en 16.00 uur, of zoveel korter of langer dan nodig is wegens noodreparatie inspectieput;</text:p>
            <text:p text:style-name="last-al"> 2. er wordt een omleiding ingesteld via de Olmhof, Koning Gustaaf Adolfstraat en Gelderlandlaan in Lage Zwaluw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4046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eek 35 - 2026: gemeente Drimmelen, tijdelijke verkeersmaatregelen, diverse straten Lage Zwaluwe wegens noodreparatie</meta:user-defined>
    <meta:user-defined meta:name="DCTERMS.W3CDTF/DCTERMS.available">2026-08-27</meta:user-defined>
    <meta:user-defined meta:name="DCTERMS.W3CDTF/OVERHEIDop.jaargang">2026</meta:user-defined>
    <meta:user-defined meta:name="OVERHEIDop.publicationIssue">404668</meta:user-defined>
    <meta:user-defined meta:name="OVERHEIDop.GmbID/DC.identifier">gmb-2026-404668</meta:user-defined>
    <meta:user-defined meta:name="OVERHEIDop.versieInformatie"/>
  </office:meta>
</office:document-meta>
</file>