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Marktplein 9, 1521 HS Wormerveer -  uitbreiding AH d.m.v gevelwijziging en wijziging brandcompartiment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4621 -  uitbreiding AH d.m.v gevelwijziging en wijziging brandcompartimentering -  - op de locatie Marktplein 9, 1521 HS Wormerveer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<text:span text:style-name="nadrukvet"><text:span text:style-name="nadrukcur">Verleend</text:span></text:span>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46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4621</meta:user-defined>
    <dc:language>nl</dc:language>
    <meta:user-defined meta:name="OVERHEIDop.locatietype/OVERHEIDop.gebiedsmarkering">Punt</meta:user-defined>
    <meta:user-defined meta:name="DC.title">Besluit op aanvraag omgevingsvergunning - Marktplein 9, 1521 HS Wormerveer -  uitbreiding AH d.m.v gevelwijziging en wijziging brandcompartimenter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63</meta:user-defined>
    <meta:user-defined meta:name="OVERHEIDop.GmbID/DC.identifier">gmb-2026-404663</meta:user-defined>
    <meta:user-defined meta:name="OVERHEIDop.versieInformatie"/>
  </office:meta>
</office:document-meta>
</file>