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akken en verkopen van oliebollen, Stadsplein 7041JE 's-Heerenberg</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Standplaatsvergunning verleend. De gemeente Montferland geeft hiermee toestemming voor het bakken en verkopen van oliebollen op locatie Stadsplein 7041JE 's-Heerenberg. Het betreft de volgende activiteit(en):</text:p>
            <text:list text:style-name="id1-3-2-1-1-2">
              <text:list-item text:style-override="id1-3-2-1-1-2-1">
                <text:number>•</text:number>
                <text:p text:style-name="al">Innemen van een standplaats</text:p>
              </text:list-item>
            </text:list>
            <text:p text:style-name="common-al">Terras HJ’57, Stadsplein te ’s-Heerenberg (conform plattegrond)</text:p>
            <text:p text:style-name="common-al">Omschrijving product:   verkoop van oliebollen en aanverwante artikelen</text:p>
            <text:p text:style-name="common-al">Periode:                      van 1 november 2026 tot en met het evenement Kasteelstad verlicht,dat altijd in januari plaats vindt.</text:p>
            <text:p text:style-name="common-al">Tijd:                            dagelijks van 10.00 tot 17.00 uur</text:p>
            <text:p text:style-name="common-al">Verzonden:                  25 augustus 2026</text:p>
            <text:p text:style-name="common-al">
            <text:span text:style-name="nadrukvet">Waarom publiceert de gemeente Montferland</text:span>
            <text:span text:style-name="nadrukvet"> dit bericht?</text:span>
          </text:p>
            <text:p text:style-name="common-al">Een Standplaat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4046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erland</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084</meta:user-defined>
    <meta:user-defined meta:name="DCTERMS.abstract">Betreft:  besluit op locatie Stadsplein 7041JE 's-Heerenberg</meta:user-defined>
    <dc:language>nl</dc:language>
    <meta:user-defined meta:name="OVERHEIDop.locatietype/OVERHEIDop.gebiedsmarkering">Punt</meta:user-defined>
    <meta:user-defined meta:name="DC.title">Toestemming voor het bakken en verkopen van oliebollen, Stadsplein 7041JE 's-Heerenberg</meta:user-defined>
    <meta:user-defined meta:name="DCTERMS.W3CDTF/DCTERMS.available">2026-08-27</meta:user-defined>
    <meta:user-defined meta:name="DCTERMS.W3CDTF/OVERHEIDop.jaargang">2026</meta:user-defined>
    <meta:user-defined meta:name="OVERHEIDop.publicationIssue">404657</meta:user-defined>
    <meta:user-defined meta:name="OVERHEIDop.GmbID/DC.identifier">gmb-2026-404657</meta:user-defined>
    <meta:user-defined meta:name="OVERHEIDop.versieInformatie"/>
  </office:meta>
</office:document-meta>
</file>