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gunning APV - Het tijdelijk plaatsen van 15 driehoeksborden ter aankondiging van een Openluchtspel Leek - op diverse locaties in de gemeente Westerkwart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25 augustus 2026 een besluit genomen op de aanvraag met zaaknummer 2026192456 voor het tijdelijk plaatsen van 15 driehoeksborden van 9 t/m 19 september 2026 ter aankondiging van een Openluchtspel Leek op diverse locaties in de gemeente Westerkwartier. De vergunning is verleend. Het besluit bestaat ui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op de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40465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026192456</meta:user-defined>
    <dc:language>nl</dc:language>
    <meta:user-defined meta:name="OVERHEIDop.locatietype/OVERHEIDop.gebiedsmarkering">Punt</meta:user-defined>
    <meta:user-defined meta:name="DC.title">Besluit op aanvraag: Vergunning APV - Het tijdelijk plaatsen van 15 driehoeksborden ter aankondiging van een Openluchtspel Leek - op diverse locaties in de gemeente Westerkwarti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55</meta:user-defined>
    <meta:user-defined meta:name="OVERHEIDop.GmbID/DC.identifier">gmb-2026-404655</meta:user-defined>
    <meta:user-defined meta:name="OVERHEIDop.versieInformatie"/>
  </office:meta>
</office:document-meta>
</file>