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vergunningaanvraag seizoensgebonden standplaats</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een aanvraag ontvangen voor een APV-vergunning. De aanvraag betreft het innemen van een seizoensgebonden standplaats met een oliebollenkraam op het Dikkersplein in Hengelo. De standplaats wordt aangevraagd voor de periode van 11 november 2026 tot en met 10 januari 2027. De aanvraag is geregistreerd onder zaaknummer Z2026-00003213</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4046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213</meta:user-defined>
    <meta:user-defined meta:name="DCTERMS.abstract">Betreft: Aanvraag op locatie op de seizoensgebonden standplaats op het Dikkersplein in Hengelo</meta:user-defined>
    <dc:language>nl</dc:language>
    <meta:user-defined meta:name="OVERHEIDop.locatietype/OVERHEIDop.gebiedsmarkering">Punt</meta:user-defined>
    <meta:user-defined meta:name="DC.title">Kennisgeving ontvangst vergunningaanvraag seizoensgebonden standplaats</meta:user-defined>
    <meta:user-defined meta:name="DCTERMS.W3CDTF/DCTERMS.available">2026-08-27</meta:user-defined>
    <meta:user-defined meta:name="DCTERMS.W3CDTF/OVERHEIDop.jaargang">2026</meta:user-defined>
    <meta:user-defined meta:name="OVERHEIDop.publicationIssue">404652</meta:user-defined>
    <meta:user-defined meta:name="OVERHEIDop.GmbID/DC.identifier">gmb-2026-404652</meta:user-defined>
    <meta:user-defined meta:name="OVERHEIDop.versieInformatie"/>
  </office:meta>
</office:document-meta>
</file>