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slagterrein bestaande uit twee zeecontainers afgezet met bouwhekken, Ardèchelaan 5 5627E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556 </text:p>
            <text:p text:style-name="common-al"> Omschrijving: plaatsen van een opslagterrein bestaande uit twee zeecontainers afgezet met bouwhekk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rdèchelaan 5 5627EM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25-08-2026 </text:p>
            <text:p text:style-name="common-al"> Heeft u direct belang bij deze beslissing? Dan kunt u binnen zes weken, na 25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46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556</meta:user-defined>
    <meta:user-defined meta:name="DCTERMS.abstract">plaatsen van een opslagterrein bestaande uit twee zeecontainers afgezet met bouwhekken</meta:user-defined>
    <dc:language>nl</dc:language>
    <meta:user-defined meta:name="OVERHEIDop.locatietype/OVERHEIDop.gebiedsmarkering">Punt</meta:user-defined>
    <meta:user-defined meta:name="DC.title">Besluit op aanvraag: plaatsen van een opslagterrein bestaande uit twee zeecontainers afgezet met bouwhekken, Ardèchelaan 5 5627EM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49</meta:user-defined>
    <meta:user-defined meta:name="OVERHEIDop.GmbID/DC.identifier">gmb-2026-404649</meta:user-defined>
    <meta:user-defined meta:name="OVERHEIDop.versieInformatie"/>
  </office:meta>
</office:document-meta>
</file>