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plaatsen van een dakkapel - Leidseweg 325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623</text:p>
            <text:p text:style-name="common-al">Ontvangstdatum: 21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40464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60</meta:user-defined>
    <meta:user-defined meta:name="DCTERMS.abstract">Gemeente Voorschoten - aangevraagde omgevingsvergunning: het plaatsen van een dakkapel - Leidseweg 325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plaatsen van een dakkapel - Leidseweg 325, Voorscho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642</meta:user-defined>
    <meta:user-defined meta:name="OVERHEIDop.GmbID/DC.identifier">gmb-2026-404642</meta:user-defined>
    <meta:user-defined meta:name="OVERHEIDop.versieInformatie"/>
  </office:meta>
</office:document-meta>
</file>