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ilderdijkstraat 153-H 1053K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gevelreclame voorzijde</text:p>
            <text:p text:style-name="common-al">Zaakadres: Bilderdijkstraat 153-H 1053KP Amsterdam</text:p>
            <text:p text:style-name="common-al">Datum ontvangst: 03-07-2026</text:p>
            <text:p text:style-name="common-al">Zaaknummer: Z2026-029644</text:p>
            <text:p text:style-name="common-al">DSO-nummer: 20260703017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64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644</meta:user-defined>
    <meta:user-defined meta:name="DCTERMS.abstract">realiseren van gevelreclame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ilderdijkstraat 153-H 1053KP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41</meta:user-defined>
    <meta:user-defined meta:name="OVERHEIDop.GmbID/DC.identifier">gmb-2026-404641</meta:user-defined>
    <meta:user-defined meta:name="OVERHEIDop.versieInformatie"/>
  </office:meta>
</office:document-meta>
</file>