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9-14">
      <text:list-level-style-bullet text:bullet-char="•" text:level="1">
        <style:list-level-properties text:min-label-width="10mm"/>
      </text:list-level-style-bullet>
    </text:list-style>
    <text:list-style style:name="id1-3-2-2-9-14-1">
      <text:list-level-style-bullet text:bullet-char="•" text:level="1">
        <style:list-level-properties text:min-label-width="10mm"/>
      </text:list-level-style-bullet>
    </text:list-style>
    <text:list-style style:name="id1-3-2-2-9-14-2">
      <text:list-level-style-bullet text:bullet-char="•" text:level="1">
        <style:list-level-properties text:min-label-width="10mm"/>
      </text:list-level-style-bullet>
    </text:list-style>
    <text:list-style style:name="id1-3-2-2-9-14-3">
      <text:list-level-style-bullet text:bullet-char="•" text:level="1">
        <style:list-level-properties text:min-label-width="10mm"/>
      </text:list-level-style-bullet>
    </text:list-style>
    <text:list-style style:name="id1-3-2-2-9-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onderwijs- en woningbouwprojecten </text:p>
      <text:section text:name="regeling_id1-3-2" text:style-name="regeling">
        <text:section text:name="aanhef_id1-3-2-1" text:style-name="aanhef">
          <text:section text:name="preambule_id1-3-2-1-1" text:style-name="preambule">
            <text:p text:style-name="al">Het college van burgemeester en wethouders van de gemeente Oss;</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voor onderwijs- en woningbouwprojecten gemeente Oss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Oss;</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Voor het verzorgingsgebied van 150kV-station Oss wordt een volgordelijst opgesteld voor zover dat het grondgebied van gemeente Oss betreft.</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totstandkoming van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01:00 uur op 14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procedure.</text:p>
              </text:list-item>
              <text:list-item text:style-override="id1-3-2-2-6-4">
                <text:number>3.</text:number>
                <text:p text:style-name="al">Een verzoek dat onvolledig is, wordt niet in behandeling genomen. Het college stelt de indiener hiervan schriftelijk in kennis en informeert de indiener over de mogelijkheid om binnen één werkdag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Hiervoor wordt gebruik gemaakt van de template <text:span text:style-name="nadrukcur">Bestuursverklaring</text:span><text:span text:style-name="nadrukcur">Maatschappelijke Prioriteit Enexis V1</text:span> en eventuele daaropvolgende versies, die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als sprake is van kleinschalige onlosmakelijk verbonden activiteiten, een deugdelijke motivering waaruit blijkt dat deze activiteiten nodig zijn om de woonbehoefte te realiseren; en</text:p>
              </text:list-item>
              <text:list-item text:style-override="id1-3-2-2-8-3-5">
                <text:number>e.</text:number>
                <text:p text:style-name="al">als sprake is van collectieve voorzieningen, een deugdelijke motivering waaruit blijkt dat deze voorzieningen nodig zijn voor de woonfunctie;</text:p>
              </text:list-item>
              <text:list-item text:style-override="id1-3-2-2-8-3-6">
                <text:number>f.</text:number>
                <text:p text:style-name="al">een verklaring dat de bewijsstukken, bedoeld in tabel 4 van bijlage 3 Systeemcode Elektriciteit 2026 compleet zijn;</text:p>
              </text:list-item>
              <text:list-item text:style-override="id1-3-2-2-8-3-7">
                <text:number>g.</text:number>
                <text:p text:style-name="al">een verklaring dat de bestuursverklaring naar waarheid is ingevuld;</text:p>
              </text:list-item>
              <text:list-item text:style-override="id1-3-2-2-8-3-8">
                <text:number>h.</text:number>
                <text:p text:style-name="al">instemming met het feit dat de met prioriteit toegekende transportcapaciteit wordt weggenomen als de verklaring niet naar waarheid is ingevuld of als er sprake is van vervalsing van de bewijsstukken genoemd in tabel 4, van bijlage 3 Systeemcode Elektriciteit 2026;</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het jaar van start bouw, waarbij een project hoger wordt gerangschikt als de bouw eerder start. Hierbij moet het jaar van start bouw voldoende concreet zijn onderbouwd. Start bouw is het moment van overgang van fase <text:span text:style-name="nadrukcur">bouwvergunning</text:span> verleend naar fase <text:span text:style-name="nadrukcur">bouw gestart</text:span>.</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 </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text:number>
                <text:p text:style-name="al">het project is onderdeel van een woningbouwimpuls (WBI) – deze subsidie stelt namelijk voorwaarden aan het startmoment van de bouw;</text:p>
              </text:list-item>
              <text:list-item text:style-override="id1-3-2-2-9-14-2">
                <text:number>•</text:number>
                <text:p text:style-name="al">het project is onderdeel van de spoorzone zoals vastgelegd in de Woonagenda 2025-2027;</text:p>
              </text:list-item>
              <text:list-item text:style-override="id1-3-2-2-9-14-3">
                <text:number>•</text:number>
                <text:p text:style-name="al">het project is onderdeel van de gebiedsgerichte uitwerking in de stadsagenda ‘Stad met Toekomst’ 2025-2040.</text:p>
              </text:list-item>
            </text:list>
            <text:p text:style-name="al">Na prioritering volgens stap 1 en 2 zullen projecten worden gerangschikt op basis van het aantal eisen waaraan het project voldoet. Daaruit volgt binnen deze stap de volgende rangschikking:</text:p>
            <text:list text:style-name="id1-3-2-2-9-16">
              <text:list-item text:style-override="id1-3-2-2-9-16-1">
                <text:number>1.</text:number>
                <text:p text:style-name="al">Voldoet aan drie eisen</text:p>
              </text:list-item>
              <text:list-item text:style-override="id1-3-2-2-9-16-2">
                <text:number>2.</text:number>
                <text:p text:style-name="al">Voldoet aan twee eisen</text:p>
              </text:list-item>
              <text:list-item text:style-override="id1-3-2-2-9-16-3">
                <text:number>3.</text:number>
                <text:p text:style-name="al">Voldoet aan één eis</text:p>
              </text:list-item>
              <text:list-item text:style-override="id1-3-2-2-9-16-4">
                <text:number>4.</text:number>
                <text:p text:style-name="al">Voldoet aan nul eisen</text:p>
              </text:list-item>
            </text:list>
            <text:p text:style-name="al">
            <text:span text:style-name="nadrukondlijn">Stap 4: datum oplevering</text:span>
          </text:p>
            <text:p text:style-name="al">Binnen de op basis van de stappen 1 tot en met 3 gemaakte onderverdeling vindt een onderverdeling plaats op basis van het verwachte opleverjaar, waarbij een project hoger wordt gerangschikt als de verwachte oplevering eerder plaatsvindt. Oplevering is het moment waarop een woning gereed wordt gemeld bij de gemeente.</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woensdag 16 september om 15:00 uur in het gemeentehuis, Raadhuislaan 2 te Oss, ruimte 12 in Vergadercentrum B: Gonneke Nienhuiszaal.</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De gemeente stelt bij de vastgestelde volgordelijst een algemene toelichting op, waarin de totstandkoming van de rangorde en de toepassing van de in deze beleidsregels opgenomen criteria worden toegelicht. Deze toelichting wordt gelijktijdig met de volgordelijst openbaar gemaakt overeenkomstig artikel 12.</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 1. </text:number>
                <text:p text:style-name="al">De gemeente maakt de vastgestelde volgordelijst openbaar via de gemeentelijke website, uiterlijk veertien kalenderdagen voor de datum van indiening bij de netbeheerder.</text:p>
              </text:list-item>
              <text:list-item text:style-override="id1-3-2-2-12-3">
                <text:number> 2. </text:number>
                <text:p text:style-name="al">Op de gepubliceerde volgordelijst staat per project vermeld: de projectnaam, de locatie, het aantal woningen of school,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het niet eens is met zijn positie op de volgordelijst of tegen de afwijzing van zijn verzoek tot plaatsing op de volgordelijst kan binnen tien kalenderdagen na bekendmaking van de volgordelijst schriftelijk een verzoek indienen bij de gemeente. Na deze termijn vervalt dit recht.</text:p>
              </text:list-item>
              <text:list-item text:style-override="id1-3-2-2-13-3">
                <text:number>2.</text:number>
                <text:p text:style-name="al">Een projectontwikkelaar die na het doorlopen van de procedure in het eerste lid het niet eens is met zijn positie op de volgordelijst of tegen de afwijzing van zijn verzoek tot plaatsing op de volgordelijst kan na de in het eerste lid bedoelde procedure binnen tien kalender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hersteltermijn, bedoeld in artikel 13, eerste lid, is verstreken, dan wel – als tijdig een verzoek tot herstel is ingediend – nadat hierop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Hardheidsclausule</text:p>
            <text:p text:style-name="al">Het college kan in bijzondere, niet voorziene situaties afwijken van deze beleidsregels als strikte toepassing daarvan tot onevenredige gevolgen zou leiden. Een afwijking wordt gemotiveerd en vindt plaats met inachtneming van artikel 4.</text:p>
          </text:section>
          <text:section text:name="artikel_id1-3-2-2-17" text:style-name="artikel">
            <text:p text:style-name="artikel_kop_titel"><text:span text:style-name="artikel_kop_label">Artikel</text:span> <text:span text:style-name="artikel_kop_nr">17.</text:span> Inwerkingtreding</text:p>
            <text:p text:style-name="al">Deze beleidsregels treden in werking op de dag na publicatie.</text:p>
          </text:section>
          <text:section text:name="artikel_id1-3-2-2-18" text:style-name="artikel">
            <text:p text:style-name="artikel_kop_titel"><text:span text:style-name="artikel_kop_label">Artikel</text:span> <text:span text:style-name="artikel_kop_nr">18.</text:span> Citeertitel</text:p>
            <text:p text:style-name="al">Deze beleidsregels worden aangehaald als de: <text:span text:style-name="nadrukvet">Beleidsregels aanvraag prioriteit transportcapaciteit voor onderwijs- en woningbouwprojecten gemeente Oss 2026.</text:span></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40463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3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3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Oss</meta:user-defined>
    <meta:user-defined meta:name="OVERHEID.Informatietype/DC.type">officiële publicatie</meta:user-defined>
    <meta:user-defined meta:name="OVERHEIDop.Rubriek/DC.type">beleidsregel</meta:user-defined>
    <meta:user-defined meta:name="OVERHEID.Gemeente/DCTERMS.publisher">Oss</meta:user-defined>
    <meta:user-defined meta:name="OVERHEID.Gemeente/OVERHEID.authority">Oss</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1154</meta:user-defined>
    <meta:user-defined meta:name="DCTERMS.alternative">Beleidsregels aanvraag prioriteit transportcapaciteit voor onderwijs- en woningbouwprojecten gemeente Oss 2026</meta:user-defined>
    <dc:language>nl</dc:language>
    <meta:user-defined meta:name="OVERHEIDop.locatietype/OVERHEIDop.gebiedsmarkering">Gemeente</meta:user-defined>
    <meta:user-defined meta:name="DC.title">Beleidsregels aanvraag prioriteit transportcapaciteit onderwijs- en woningbouwprojecten</meta:user-defined>
    <meta:user-defined meta:name="DCTERMS.W3CDTF/DCTERMS.available">2026-08-27</meta:user-defined>
    <meta:user-defined meta:name="DCTERMS.W3CDTF/OVERHEIDop.jaargang">2026</meta:user-defined>
    <meta:user-defined meta:name="OVERHEIDop.publicationIssue">404637</meta:user-defined>
    <meta:user-defined meta:name="OVERHEIDop.betreftRegeling">CVDR765869_1</meta:user-defined>
    <meta:user-defined meta:name="xs:date/OVERHEIDop.startdatum">2026-08-28</meta:user-defined>
    <meta:user-defined meta:name="OVERHEIDop.GmbID/DC.identifier">gmb-2026-404637</meta:user-defined>
    <meta:user-defined meta:name="OVERHEIDop.versieInformatie"/>
  </office:meta>
</office:document-meta>
</file>