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J.J. Allanstraat 226 N 1551 RR Westzaan -  Afwijken van regels omgevingsplan voor groenvoorziening veranderen in 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8366 -  Afwijken van regels omgevingsplan voor groenvoorziening veranderen in tuin -  - op de locatie J.J. Allanstraat 226 N 1551 RR Westzaan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Afwijken van regels in het omgevingsplan </text:p>
              </text:list-item>
            </text:list>
            <text:p text:style-name="common-al"/>
            <text:p text:style-name="common-al">
            
          </text:p>
            <text:p text:style-name="common-al">Besluit verzonden: 25-08-2026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46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8366</meta:user-defined>
    <dc:language>nl</dc:language>
    <meta:user-defined meta:name="OVERHEIDop.locatietype/OVERHEIDop.gebiedsmarkering">Vlak</meta:user-defined>
    <meta:user-defined meta:name="DC.title">Intrekking aanvraag omgevingsvergunning - J.J. Allanstraat 226 N 1551 RR Westzaan -  Afwijken van regels omgevingsplan voor groenvoorziening veranderen in tui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34</meta:user-defined>
    <meta:user-defined meta:name="OVERHEIDop.GmbID/DC.identifier">gmb-2026-404634</meta:user-defined>
    <meta:user-defined meta:name="OVERHEIDop.versieInformatie"/>
  </office:meta>
</office:document-meta>
</file>