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50308id4dcc968-608f-47bf-98c0-cbefbaf00fe1.png" manifest:media-type="image/png"/>
  <manifest:file-entry manifest:full-path="Pictures/Schermafbeelding2026-08-25145720i63e99b41-80fb-4d68-87d0-8361d72129d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7">
      <text:list-level-style-bullet text:bullet-char="•" text:level="1">
        <style:list-level-properties text:min-label-width="10mm"/>
      </text:list-level-style-bullet>
    </text:list-style>
    <text:list-style style:name="id1-3-2-1-4-7-1">
      <text:list-level-style-bullet text:bullet-char="•" text:level="1">
        <style:list-level-properties text:min-label-width="10mm"/>
      </text:list-level-style-bullet>
    </text:list-style>
    <text:list-style style:name="id1-3-2-1-4-7-2">
      <text:list-level-style-bullet text:bullet-char="•" text:level="1">
        <style:list-level-properties text:min-label-width="10mm"/>
      </text:list-level-style-bullet>
    </text:list-style>
    <text:list-style style:name="id1-3-2-1-4-7-3">
      <text:list-level-style-bullet text:bullet-char="•" text:level="1">
        <style:list-level-properties text:min-label-width="10mm"/>
      </text:list-level-style-bullet>
    </text:list-style>
    <text:list-style style:name="id1-3-2-1-4-7-4">
      <text:list-level-style-bullet text:bullet-char="•" text:level="1">
        <style:list-level-properties text:min-label-width="10mm"/>
      </text:list-level-style-bullet>
    </text:list-style>
    <text:list-style style:name="id1-3-2-1-4-7-5">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slotenverklaring ten behoeve van de jaarmarkt te Heerhugowaard</text:p>
      <text:section text:name="regeling_id1-3-2" text:style-name="regeling">
        <text:section text:name="aanhef_id1-3-2-1" text:style-name="aanhef">
          <text:section text:name="context_id1-3-2-1-1" text:style-name="context">
            <text:p text:style-name="context.al">Datum: 28 augustus 2026</text:p>
            <text:p text:style-name="context.al">Zaak: 1273458</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het bepaalde in artikel 34 van het Besluit administratieve bepalingen inzake het wegverkeer kan het bevoegd gezag onder bepaalde omstandigheden tijdelijke verkeerstekens plaatsen of tijdelijke maatregelen uitvoeren.</text:p>
            <text:p text:style-name="considerans.al">Indien de tijdelijke plaatsing of de tijdelijke maatregel van kortere duur is dan vier maanden, behoeft geen verkeersbesluit te worden genomen.</text:p>
            <text:p text:style-name="considerans.al">Onder de gegeven omstandigheden wordt dit thans wel nodig geacht.</text:p>
            <text:p text:style-name="considerans.al">
            <text:span text:style-name="nadrukvet">Doelstelling</text:span>
          </text:p>
            <text:p text:style-name="considerans.al">Uit het oogpunt van het verzekeren van de veiligheid op de weg en het voorkomen of beperken van door het verkeer veroorzaakte overlast, hinder of schade is het gewenst om de weg af te sluiten voor verkeer op de volgende straten: </text:p>
            <text:list text:style-name="id1-3-2-1-4-7">
              <text:list-item text:style-override="id1-3-2-1-4-7-1">
                <text:number>•</text:number>
                <text:p text:style-name="al">Middenweg tussen de Beukenlaan en de Van Loonstraat;</text:p>
              </text:list-item>
              <text:list-item text:style-override="id1-3-2-1-4-7-2">
                <text:number>•</text:number>
                <text:p text:style-name="al"> De Van Loonstraat;</text:p>
              </text:list-item>
              <text:list-item text:style-override="id1-3-2-1-4-7-3">
                <text:number>•</text:number>
                <text:p text:style-name="al"> De Bickerstraat tussen de Van Loonstraat en de Cromhoutstraat;</text:p>
              </text:list-item>
              <text:list-item text:style-override="id1-3-2-1-4-7-4">
                <text:number>•</text:number>
                <text:p text:style-name="al"> De Cromhoutstraat tussen de Bickerstraat en de Middenweg;</text:p>
              </text:list-item>
              <text:list-item text:style-override="id1-3-2-1-4-7-5">
                <text:number>•</text:number>
                <text:p text:style-name="al"> De Raadhuisstraat;</text:p>
              </text:list-item>
            </text:list>
            <text:p text:style-name="considerans.al">Het gedeelte van het Raarhuisplein tussen de kiosken 38 t/m 46 en de winkels 2b t/m 10 De afsluiting zal uitgevoerd worden met het RVV C1 bord en afsluithekken. De afsluiting zal van zondag 20 september 2026 vanaf 17:00u tot maandag 21 september 2026 22:00u van kracht zijn. Dir is inclusief en opbouwen en afbreken van de marktkramen. Met het bovenstaande wordt beoogd het gebied vrij van verkeer te hebben zodat bezoekers van de jaarmarkt ongehinderd, veilig en vrij de markt kunnen bezoeken.</text:p>
            <text:p text:style-name="considerans.al">
            <text:span text:style-name="nadrukvet">Motivering</text:span>
          </text:p>
            <text:p text:style-name="considerans.al">In het belang van sociale cohesie en saamhorigheid in een buurt, wijk of zelfs gemeente breed is het wenselijk om evenementen te organiseren zoals een jaarmarkt. Het houden van een markt kan echter niet veilig plaatsvinden wanneer verkeer over het marktterrein mag rijden. Om die reden sluiten we het gebied voor verkeer in die periode volledig af.</text:p>
            <text:p text:style-name="considerans.al">
            <text:span text:style-name="nadrukvet">Belangenafweging</text:span>
          </text:p>
            <text:p text:style-name="considerans.al">Bewoners zullen gedurende die periode hun voertuig buiten het gebied moeten parkeren of er geen gebruik van maken terwijl deze op eigenterrein geparkeerd staat. Het gebied is te allen tijde bereikbaar voor nood en hulpdiensten. De OV-Lijndienst zal gedurende die periode worden omgeleid.</text:p>
            <text:p text:style-name="considerans.al">
            <text:span text:style-name="nadrukvet">Zienswijzen</text:span>
          </text:p>
            <text:p text:style-name="considerans.al">Er heeft een ontwerpbesluit ter inzage gelegen. Er zijn geen zienswijzen ingediend.</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Overeenkomstig artikel 24 van het Besluit administratieve bepalingen inzake het wegverkeer is overleg gepleegd, namens de korpschef, met een vertegenwoordiger van de politie, eenheid Noord-Holland. De politie adviseert positief op het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vorenstaande overwegingen besluiten burgemeester en wethouders om op de volgende wegen een geslotenverklaring in te stellen:</text:p>
            <text:list text:style-name="id1-3-2-2-1-3">
              <text:list-item text:style-override="id1-3-2-2-1-3-1">
                <text:number>•</text:number>
                <text:p text:style-name="al">Middenweg tussen de Beukenlaan en de Van Loonstraat;</text:p>
              </text:list-item>
              <text:list-item text:style-override="id1-3-2-2-1-3-2">
                <text:number>•</text:number>
                <text:p text:style-name="al">De Van Loonstraat;</text:p>
              </text:list-item>
              <text:list-item text:style-override="id1-3-2-2-1-3-3">
                <text:number>•</text:number>
                <text:p text:style-name="al">De Bickerstraat tussen de Van Loonstraat en de Cromhoutstraat;</text:p>
              </text:list-item>
              <text:list-item text:style-override="id1-3-2-2-1-3-4">
                <text:number>•</text:number>
                <text:p text:style-name="al">De Cromhoutstraat tussen de Bickerstraat en de Middenweg;</text:p>
              </text:list-item>
              <text:list-item text:style-override="id1-3-2-2-1-3-5">
                <text:number>•</text:number>
                <text:p text:style-name="al">De Raadhuisstraat;</text:p>
              </text:list-item>
              <text:list-item text:style-override="id1-3-2-2-1-3-6">
                <text:number>•</text:number>
                <text:p text:style-name="al">Het gedeelte van het Raadhuisplein tussen de kiosken 38 t/m 46 en de winkels 2b t/m 1</text:p>
              </text:list-item>
            </text:list>
            <text:p text:style-name="common-al">
            <text:span text:style-name="nadrukvet">Bebording volgens het Reglement Verkeersregels en Verkeersteken (RVV) 1990:</text:span>
          </text:p>
            <text:p text:style-name="common-al">Bijlage 1, hoofdstuk C, Geslotenverklaring</text:p>
            <text:p text:style-name="common-al">Afbeelding</text:p>
            <text:p text:style-name="common-al">
            <draw:frame><draw:text-box><text:section text:name="plaatje_id1-3-2-2-1-7-1" text:style-name="plaatje">
              <text:p text:style-name="illustratie_id1-3-2-2-1-7-1-1"><draw:frame draw:style-name="illustratie_id1-3-2-2-1-7-1-1" text:anchor-type="paragraph" svg:width="10mm" svg:height="9.5mm"><draw:image xlink:href="Pictures/Schermafbeelding2026-08-25150308id4dcc968-608f-47bf-98c0-cbefbaf00fe1.png" xlink:type="simple"/></draw:frame></text:p>
            </text:section></draw:text-box></draw:frame>
          </text:p>
            <text:p text:style-name="common-al">Bordnummer</text:p>
            <text:p text:style-name="common-al">C1</text:p>
            <text:p text:style-name="common-al">Omschrijving</text:p>
            <text:p text:style-name="last-al">Gesloten in beide richtingen voor voertuigen, ruiters en geleiders van rij- of trekdieren of vee.</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28 augustus 2026 </text:span>
          </text:p>
          </text:section>
          <text:section text:name="ondertekening_id1-3-2-3-2">
            <text:p><text:span text:style-name="functie">Burgemeester en wethouders van Dijk en Waard,</text:span></text:p>
          </text:section>
          <text:section text:name="ondertekening_id1-3-2-3-3">
            <text:p><text:span text:style-name="deze">namens deze,</text:span></text:p>
          </text:section>
          <text:section text:name="ondertekening_id1-3-2-3-4">
            <text:p><text:span text:style-name="deze">F.J. Wildenburg</text:span></text:p>
          </text:section>
          <text:section text:name="ondertekening_id1-3-2-3-5">
            <text:p><text:span text:style-name="organisatie">Senior beheerder ruimte,</text:span></text:p>
          </text:section>
          <text:section text:name="ondertekening_id1-3-2-3-6">
            <text:p><text:span text:style-name="organisatie">Gemeente Dijk en Waard</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vet">Wilt u het besluit inzien?</text:span>
        </text:p>
          <text:p text:style-name="bezwaarschrift_al">Het besluit ligt tot zes weken na publicatie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roep</text:span>
        </text:p>
          <text:p text:style-name="bezwaarschrift_al">Bent u belanghebbende en bent u het niet eens met dit besluit dan kunt u beroep instellen. U kunt alleen beroep instellen als u eerder een zienswijze heeft ingediend, of kunt aantonen dat u daartoe redelijkerwijs niet toe in staat bent geweest. Ook kunt u beroep instellen, als u het niet eens bent met één van de wijzigingen in het definitieve besluit, ten opzichte van het ontwerpbesluit. U stuurt dan binnen zes weken na publicatiedatum van dit besluit een beroepschrift naar de Rechtbank Alkmaar, sector Bestuursrecht, Postbus 251, 1800 BG in Alkmaar. </text:p>
          <text:p text:style-name="bezwaarschrift_al">In het beroepschrift moeten ten minste zijn vermeld: </text:p>
          <text:list text:style-name="id1-3-2-4-9">
            <text:list-item text:style-override="id1-3-2-4-9-1">
              <text:number>•</text:number>
              <text:p text:style-name="al">Uw naam en adres</text:p>
            </text:list-item>
            <text:list-item text:style-override="id1-3-2-4-9-2">
              <text:number>•</text:number>
              <text:p text:style-name="al"> Een omschrijving van het besluit waartegen u beroep instelt</text:p>
            </text:list-item>
            <text:list-item text:style-override="id1-3-2-4-9-3">
              <text:number>•</text:number>
              <text:p text:style-name="al"> De reden(en) waarom u het niet eens bent met de beslissing)</text:p>
            </text:list-item>
            <text:list-item text:style-override="id1-3-2-4-9-4">
              <text:number>•</text:number>
              <text:p text:style-name="al"> De datum waarop u het beroepschrift geschreven heeft </text:p>
            </text:list-item>
          </text:list>
          <text:p text:style-name="bezwaarschrift_al">Daarnaast dient u een kopie van het besluit mee te zenden naar de Rechtbank.</text:p>
          <text:p text:style-name="bezwaarschrift_al">U kunt ook digitaal beroep instellen bij de rechtbank via http://loket.rechtspraak.nl/bestuursrecht. Hiervoor heeft u een DigiD (elektronische handtekening) nodig. Kijk op de genoemde website voor de precieze voorwaarden.</text:p>
          <text:p text:style-name="bezwaarschrift_al">Voor de behandeling van een beroepschrift moet u een bijdrage betalen, het zogenaamde griffierecht. Op www.rechtspraak.nl kunt u de brochure “beroep instellen bij de rechtbank, de Bestuursrechtelijke procedure” vinden. Hierin vindt u alle relevante informatie. </text:p>
          <text:p text:style-name="bezwaarschrift_al">
          <text:span text:style-name="nadrukvet">Voorlopige Voorziening</text:span>
        </text:p>
          <text:p text:style-name="bezwaarschrift_al">De uitvoering van het besluit gaat gewoon door, ook al heeft u beroep ingesteld. Als u van mening bent dat een uitspraak van de rechter op uw beroep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roepschrift heeft ingediend bij de rechtbank. Het verzoek om een voorlopige voorziening stuurt u naar de Voorzieningenrechter van de Arrondissementsrechtbank te Alkmaar, sector Bestuursrecht, Postbus 251, 1800 BG Alkmaar. Voor de behandeling van een verzoek om voorlopige voorziening is ook griffierecht verschuldigd.</text:p>
          <text:p text:style-name="bezwaarschrift_al">U kunt ook digitaal een verzoek om een voorlopige voorziening indienen bij de rechtbank via http://loket.rechtspraak.nl/bestuursrecht. Hiervoor heeft u een DigiD (elektronische handtekening) nodig. Kijk op de genoemde website voor de precieze voorwaarden</text:p>
          <text:p text:style-name="bezwaarschrift_al">Bijlage 1: gebied van de geslotenverklaring</text:p>
          <text:p text:style-name="bezwaarschrift_al">Deze bijlage is onlosmakelijk verbonden met het ontwerpbesluit onder zaaknummer 1273458</text:p>
          <text:p text:style-name="bezwaarschrift_al">
          <draw:frame><draw:text-box><text:section text:name="plaatje_id1-3-2-4-19-1" text:style-name="plaatje">
            <text:p text:style-name="illustratie_id1-3-2-4-19-1-1"><draw:frame draw:style-name="illustratie_id1-3-2-4-19-1-1" text:anchor-type="paragraph" svg:width="153mm" svg:height="74.34709193245777mm"><draw:image xlink:href="Pictures/Schermafbeelding2026-08-25145720i63e99b41-80fb-4d68-87d0-8361d72129d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63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3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3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instellen van een geslotenverklaring ten behoeve van de jaarmarkt  - te Heerhugowaa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73458</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een geslotenverklaring ten behoeve van de jaarmarkt te Heerhugowaard</meta:user-defined>
    <meta:user-defined meta:name="DCTERMS.W3CDTF/DCTERMS.available">2026-08-28</meta:user-defined>
    <meta:user-defined meta:name="OVERHEIDop.externeBijlage">Bijlage|exb-2026-30292</meta:user-defined>
    <meta:user-defined meta:name="DCTERMS.W3CDTF/OVERHEIDop.jaargang">2026</meta:user-defined>
    <meta:user-defined meta:name="OVERHEIDop.publicationIssue">404633</meta:user-defined>
    <meta:user-defined meta:name="OVERHEIDop.GmbID/DC.identifier">gmb-2026-404633</meta:user-defined>
    <meta:user-defined meta:name="OVERHEIDop.versieInformatie"/>
  </office:meta>
</office:document-meta>
</file>