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doogbeslissing - Evert van de Beekstraat 202, Schiphol - Verlenging opslag verontreinigde grond - Schiphol Nederland B.V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gedoogbeslissing heeft genomen.</text:p>
            <text:p text:style-name="common-al">Onderwerp: Het toestaan dat met PFAS verontreinigde grond opgeslagen mag blijven op de TTOP3 te luchthaven Schiphol tot 16 juni 2030. Dit in afwachting van reiniging in de grondreinigingsinstallatie.</text:p>
            <text:p text:style-name="common-al">Aanvrager: Schiphol Nederland B.V.</text:p>
            <text:p text:style-name="common-al">Zaaknummer: OD2026-0046137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OD2026-0046137%22,%22aggs%22:%7B%22odnzkg_zaak_nummer%22:%7B%22key%22:%22odnzkg_zaak_nummer%22,%22field%22:%22odnzkg.zaak.nummer.keyword%22,%22fields%22:[],%22type%22:%22keyword%22,%22data%22:[%22OD2026-0046137%22]%7D%7D%7D" xlink:type="simple">hier.</text:a>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0463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OD2026-0046137</meta:user-defined>
    <meta:user-defined meta:name="DCTERMS.abstract">TTOP3 Gedoogverzoek opslag verontreinigde grond - aanvraag verlenging</meta:user-defined>
    <dc:language>nl</dc:language>
    <meta:user-defined meta:name="OVERHEIDop.locatietype/OVERHEIDop.gebiedsmarkering">Punt</meta:user-defined>
    <meta:user-defined meta:name="DC.title">Gedoogbeslissing - Evert van de Beekstraat 202, Schiphol - Verlenging opslag verontreinigde grond - Schiphol Nederland B.V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31</meta:user-defined>
    <meta:user-defined meta:name="OVERHEIDop.GmbID/DC.identifier">gmb-2026-404631</meta:user-defined>
    <meta:user-defined meta:name="OVERHEIDop.versieInformatie"/>
  </office:meta>
</office:document-meta>
</file>