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spuccistraat 80-3 1056S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buitenunit airco</text:p>
            <text:p text:style-name="common-al">Zaakadres: Vespuccistraat 80-3 1056SP Amsterdam</text:p>
            <text:p text:style-name="common-al">Datum ontvangst: 15-06-2026</text:p>
            <text:p text:style-name="common-al">Zaaknummer: Z2026-026242</text:p>
            <text:p text:style-name="common-al">DSO-nummer: 202606150146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6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242</meta:user-defined>
    <meta:user-defined meta:name="DCTERMS.abstract">Plaatsen buitenunit airc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spuccistraat 80-3 1056SP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24</meta:user-defined>
    <meta:user-defined meta:name="OVERHEIDop.GmbID/DC.identifier">gmb-2026-404624</meta:user-defined>
    <meta:user-defined meta:name="OVERHEIDop.versieInformatie"/>
  </office:meta>
</office:document-meta>
</file>