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5-08-2026</text:p>
            <text:p text:style-name="common-al">Omschrijving: Terug naar Toen</text:p>
            <text:p text:style-name="common-al">Locatie: Dorpstraat 140, 7361 AZ Beekbergen</text:p>
            <text:p text:style-name="common-al">Zaaknummer: 02006320598</text:p>
            <text:p text:style-name="common-al">Datum evenement: 5 en 6 september 2026</text:p>
            <text:p text:style-name="common-al">Tijdstip evenement: 8.00 uur tot 18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46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0598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20</meta:user-defined>
    <meta:user-defined meta:name="OVERHEIDop.GmbID/DC.identifier">gmb-2026-404620</meta:user-defined>
    <meta:user-defined meta:name="OVERHEIDop.versieInformatie"/>
  </office:meta>
</office:document-meta>
</file>