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Scherpbierseweg 24, 4503 GS Gro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buitenplanse omgevingsplanactiviteit Scherpbierseweg 24 te Groede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Uitbreiding van de minicamping tot 35 kampeerplaatsen op het adres Scherpbierseweg 24  te Groede (CLZ-00014406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40461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406</meta:user-defined>
    <dc:language>nl</dc:language>
    <meta:user-defined meta:name="OVERHEIDop.locatietype/OVERHEIDop.gebiedsmarkering">Punt</meta:user-defined>
    <meta:user-defined meta:name="DC.title">Aanvraag omgevingsvergunning Scherpbierseweg 24, 4503 GS Groe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16</meta:user-defined>
    <meta:user-defined meta:name="OVERHEIDop.GmbID/DC.identifier">gmb-2026-404616</meta:user-defined>
    <meta:user-defined meta:name="OVERHEIDop.versieInformatie"/>
  </office:meta>
</office:document-meta>
</file>