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Tilanusstraat 51-2 1091BE Amsterdam</text:p>
      <text:section text:name="zakelijke-mededeling_id1-3-2" text:style-name="zakelijke-mededeling">
        <text:section text:name="zakelijke-mededeling-tekst_id1-3-2-1" text:style-name="zakelijke-mededeling-tekst">
          <text:section text:name="tekst_id1-3-2-1-1" text:style-name="tekst">
            <text:p text:style-name="common-al">Omschrijving: maken van een muurdoorbraak in de woning op de tweede verdieping en het wijzigen van de brandcompartimentering door het samenvoegen van twee woningen tot één woning, te weten de bestaande woning op de tweede verdieping met de bestaande woning op de derde en vierde verdieping</text:p>
            <text:p text:style-name="common-al">Besluit: verleend</text:p>
            <text:p text:style-name="common-al">Besluit verzonden op: 25-08-2026</text:p>
            <text:p text:style-name="common-al">Zaakadres: Tilanusstraat 51-2 1091BE Amsterdam</text:p>
            <text:p text:style-name="common-al">Zaaknummer: Z2026-030484</text:p>
            <text:p text:style-name="common-al">DSO-nummer: 2026070900676</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6-030484"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5-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6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484</meta:user-defined>
    <meta:user-defined meta:name="DCTERMS.abstract">maken van een muurdoorbraak in de woning op de tweede verdieping en het wijzigen van de brandcompartimentering door het samenvoegen van twee woning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Tilanusstraat 51-2 1091BE Amsterdam</meta:user-defined>
    <meta:user-defined meta:name="DCTERMS.W3CDTF/DCTERMS.available">2026-08-27</meta:user-defined>
    <meta:user-defined meta:name="DCTERMS.W3CDTF/OVERHEIDop.jaargang">2026</meta:user-defined>
    <meta:user-defined meta:name="OVERHEIDop.publicationIssue">404614</meta:user-defined>
    <meta:user-defined meta:name="OVERHEIDop.GmbID/DC.identifier">gmb-2026-404614</meta:user-defined>
    <meta:user-defined meta:name="OVERHEIDop.versieInformatie"/>
  </office:meta>
</office:document-meta>
</file>