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aan de Kloostersingel te Klooster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aanleggen van kabels op de locatie aan de Kloostersingel te Kloosterburen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6 okto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46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86</meta:user-defined>
    <meta:user-defined meta:name="DCTERMS.abstract">het aanleggen van kabels, aan de Kloostersingel te Kloosterburen (6 oktober 2026)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Besluit op omgevingsvergunning, aan de Kloostersingel te Kloosterbu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13</meta:user-defined>
    <meta:user-defined meta:name="OVERHEIDop.GmbID/DC.identifier">gmb-2026-404613</meta:user-defined>
    <meta:user-defined meta:name="OVERHEIDop.versieInformatie"/>
  </office:meta>
</office:document-meta>
</file>