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0-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10-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1-10-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1-1-10-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1-1-10-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10-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1-1-10-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1-1-10-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1-1-10-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1-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1-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1-1-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1-1-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1-1-1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1-1-1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1-1-1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office:automatic-styles>
  <office:body>
    <office:text>
      <text:p text:style-name="new_page_staatscourant"/>
      <text:p text:style-name="single-kop-titel">Voornemen tot verlenen begrotingssubsidie aan Stichting Boodschappen Begeleidingsdienst Transvaa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Den Haag (hierna: college) publiceert hierbij dat zij het voornemen heeft om jaarlijks een begrotingssubsidie te verlenen aan Stichting Boodschappen Begeleidingsdienst Transvaal voor de kalenderjaren 2027 tot en met 2030 van maximaal € 482.000,-<text:note text:id="noot_id1-3-2-1-1-1-1" text:note-class="footnote"><text:note-citation text:label=" 1 "> 1 </text:note-citation><text:note-body><text:p text:style-name="noot.al">De subsidie wordt conform artikel 15a, eerste lid, van de Algemene subsidieverordening Den Haag 2020 geïndexeerd. </text:p></text:note-body></text:note> per kalenderjaar. De subsidie is onderdeel van de uitvoering van de Actielijn Seniorvriendelijk Den Haag 2025-2030 (RIS322179) en is bedoeld om de zelfredzaamheid van voornamelijk kwetsbare senioren in Den Haag te vergroten door het in samenhang organiseren van boodschappenbegeleiding en ontmoetingsactiviteiten. Naar het oordeel van het college is Stichting Boodschappen Begeleidingsdienst Transvaal de enige serieuze gegadigde voor deze subsidie.</text:p>
            <text:p text:style-name="common-al">
            <text:span text:style-name="nadrukvet">Beoogde grondslag van subsidieverlening</text:span>
          </text:p>
            <text:p text:style-name="common-al">Het college is voornemens de subsidie te verlenen op grond van artikel 4:23, derde lid, sub c, van de Algemene wet bestuursrecht. Tevens wordt op deze subsidie de Algemene subsidieverordening Den Haag 2020 van toepassing verklaard. </text:p>
            <text:p text:style-name="common-al">
            <text:span text:style-name="nadrukvet">Kader uit de rechtspraak</text:span>
          </text:p>
            <text:p text:style-name="common-al">Op 26 november 2021 heeft de Hoge Raad het Didam-arrest (ECLI:NL:HR:2021:1778) gewezen waaruit voortvloeit dat, op grond van het gelijkheidsbeginsel, overheden verplicht zijn gegadigden mededingingsruimte te bieden bij de verdeling van schaarse middelen. Op 23 juli 2025 heeft de Raad van State (ECLI:NL:RVS:2025:339) geoordeeld dat bij een begrotingssubsidie de mededingingsruimte begrenst mag worden als bij voorbaat vaststaat of redelijkerwijs mag worden aangenomen dat op grond van objectieve, toetsbare en redelijke criteria slechts één serieuze gegadigde in aanmerking komt voor de subsidie. Ten behoeve van het bieden van mededingingsruimte moet de subsidieverstrekker zijn voornemen daartoe dan wel minimaal acht weken van tevoren bekendmaken, zodat een ieder daarvan kennis kan nemen. Met deze publicatie handelt het college binnen de meegegeven juridisch kaders uit de rechtspraak. </text:p>
            <text:p text:style-name="common-al">
            <text:span text:style-name="nadrukvet">Inleiding</text:span>
          </text:p>
            <text:p text:style-name="common-al">Het college is voornemens € 482.000,- aan subsidie te verlenen om eenzaamheid onder Haagse Senioren te bestrijden en de zelfredzaamheid van senioren in Den Haag te vergroten, zodat zij langer zelfstandig thuis kunnen wonen. De subsidie wordt uitsluitend verstrekt voor het dagelijks begeleiden van voornamelijk kwetsbare Haagse senioren bij het doen van boodschappen bij verschillende supermarkten in de omgeving en het hiermee in samenhang organiseren van ontmoetingsactiviteiten waarbij deelnemers worden opgehaald en thuisgebracht, zodat deze senioren elkaar in groepsband kunnen ontmoeten en er een gemeenschap van Haagse senioren in Den Haag ontstaat.</text:p>
            <text:p text:style-name="common-al">
            <text:span text:style-name="nadrukvet">Toetsingscriteria</text:span>
          </text:p>
            <text:p text:style-name="common-al">Het college heeft voorafgaand aan dit voornemen tot verlenen van subsidie meerdere objectieve, toetsbare en redelijke criteria geformuleerd. Potentieel gegadigden en de uit te voeren activiteiten moeten voldoen aan deze criteria om in aanmerking te komen voor subsidie. De aanvrager en de activiteiten dienen te voldoen aan de volgende criteria:</text:p>
            <text:list text:style-name="id1-3-2-1-1-10">
              <text:list-item text:style-override="id1-3-2-1-1-10-1">
                <text:number>a.</text:number>
                <text:p text:style-name="al">de boodschappenbegeleiding en ontmoetingsactiviteiten, waarbij bewoners worden opgehaald en thuisgebracht wordt aan bewoners uit alle stadsdelen van Den Haag voldoende aangeboden en zijn laagdrempelig beschikbaar voor Haagse senioren. Dit blijkt uit de mogelijkheid dat minimaal 1.000 Haagse senioren maandelijks kunnen deelnemen aan de boodschappenbegeleiding en aan de ontmoetingsactiviteiten;</text:p>
              </text:list-item>
              <text:list-item text:style-override="id1-3-2-1-1-10-2">
                <text:number>b.</text:number>
                <text:p text:style-name="al">minimaal 75% van de deelnemende senioren bevinden zich in een kwetsbare positie, dat wil zeggen financieel kwetsbaar en hebben daarom de beschikking over een Ooievaarspas of lichamelijk kwetsbaar, dat wil zeggen 75 jaar of ouder, of hebben een mobiliteitsbeperking of last van regieverlies. </text:p>
              </text:list-item>
              <text:list-item text:style-override="id1-3-2-1-1-10-3">
                <text:number>c.</text:number>
                <text:p text:style-name="al">de ontmoetingsactiviteiten vinden plaats op één of meerdere vaste locaties, aangevuld met ontmoetingsactiviteiten verspreid door de stad. Dit blijkt uit de beschikbaarheid over één of meerdere ontmoetingslocaties waarbij meerdere malen per week ontmoetingsactiviteiten en 40 gezamenlijke uitstapjes worden georganiseerd.</text:p>
              </text:list-item>
              <text:list-item text:style-override="id1-3-2-1-1-10-4">
                <text:number>d.</text:number>
                <text:p text:style-name="al">de wijze van aanmelding voor de boodschappenbegeleiding en ontmoetings- activiteiten is voor Haagse senioren toegankelijk. Dit blijkt uit de mogelijkheid voor Haagse senioren om zich vijf dagen per week telefonisch aan te melden voor deze activiteiten; </text:p>
              </text:list-item>
              <text:list-item text:style-override="id1-3-2-1-1-10-5">
                <text:number>e.</text:number>
                <text:p text:style-name="al">de aanvrager beschikt over voldoende, maar in ieder geval vier personenbussen, voor het uitvoeren van boodschappenbegeleiding voor senioren die woonachtig zijn in alle stadsdelen van Den Haag. Daarnaast worden deze voertuigen ingezet voor het ophalen en thuisbrengen van senioren uit alle stadsdelen die willen deelnemen aan ontmoetingsactiviteiten wanneer zij anders niet kunnen deelnemen. Dit blijkt uit een onderbouwing waaruit blijkt dat minimaal 40 deelnemers, vijf dagen per week, gebruik kunnen gaan maken van de boodschappenbegeleiding. Hierbij wordt een breed aanbod aan winkels bezocht. Ook toont de aanvrager aan dat deelnemers aan ontmoetingsactiviteiten per week kunnen worden opgehaald en thuisgebracht wanneer nodig voor deelname.</text:p>
              </text:list-item>
              <text:list-item text:style-override="id1-3-2-1-1-10-6">
                <text:number>f.</text:number>
                <text:p text:style-name="al">de kosten voor Haagse senioren om gebruik te maken van boodschappenbegeleiding zijn laag. Dit blijkt uit dat de kosten niet hoger liggen dan € 3,00 per deelname voor Haagse senioren en niet hoger dan € 1,50 voor Haagse senioren in het bezit van een ooievaarspas;</text:p>
              </text:list-item>
              <text:list-item text:style-override="id1-3-2-1-1-10-7">
                <text:number>g.</text:number>
                <text:p text:style-name="al">de activiteiten gericht op boodschappenbegeleidingen en ontmoeting zijn bij aanvang van de activiteiten bekend bij Haagse senioren. Dit blijkt uit dat de aanvrager gericht kan communiceren aan minimaal 10.000 senioren voorafgaand aan de aanvang van de activiteiten door het beschikken over de contactinformatie van deze senioren;</text:p>
              </text:list-item>
              <text:list-item text:style-override="id1-3-2-1-1-10-8">
                <text:number>h.</text:number>
                <text:p text:style-name="al">de aanvrager werkt samen met een relevant netwerk van samenwerkingspartners om de activiteiten effectief uit te kunnen voeren. Dit blijkt een netwerk van samenwerkingspartners van zorgorganisaties, welzijnsorganisaties, ouderenorganisaties, culturele organisaties, bureau ooievaarspas en overige samenwerkingspartners die van toegevoegde waarde zijn voor het effectief uitvoeren van de activiteit;</text:p>
              </text:list-item>
              <text:list-item text:style-override="id1-3-2-1-1-10-9">
                <text:number>i.</text:number>
                <text:p text:style-name="al">de activiteiten worden grotendeels uitgevoerd door vrijwilligers die worden begeleid door professionals en deze groep vrijwilligers bestaat voor minimaal 50% uit vaste vrijwilligers die voor langere termijn verbonden zijn aan de activiteiten. Dit blijkt uit de begeleiding die door professionals wordt ingezet en de wijze waarop de aanvrager aannemelijk maakt te beschikken over voldoende vaste vrijwilligers;</text:p>
              </text:list-item>
              <text:list-item text:style-override="id1-3-2-1-1-10-10">
                <text:number>j.</text:number>
                <text:p text:style-name="al">bij het uitvoeren van de activiteiten worden de vrijwilligers door een beperkt aantal professionele krachten goed begeleid. Dit blijkt uit het beschikken over het Haagse keurmerk vrijwilligersorganisaties en dat de kosten voor professionele krachten niet meer bedraagt dan 60% van de totale kosten van de activiteit;</text:p>
              </text:list-item>
              <text:list-item text:style-override="id1-3-2-1-1-10-11">
                <text:number>k.</text:number>
                <text:p text:style-name="al">de aanvrager betreft een rechtspersoon zonder winstoogmerk en heeft statutair vastgelegd dat zij zich richt op het bestrijden van eenzaamheid onder senioren.</text:p>
              </text:list-item>
              <text:list-item text:style-override="id1-3-2-1-1-10-12">
                <text:number>l.</text:number>
                <text:p text:style-name="al">de aanvrager heeft minimaal drie jaar ervaring met het organiseren van activiteiten gericht op begeleiding van senioren bij het doen van boodschappen, het organiseren van ontmoetingsactiviteiten waarbij deelnemers worden opgehaald en thuisgebracht, en het opzetten van een gemeenschap van senioren;</text:p>
              </text:list-item>
              <text:list-item text:style-override="id1-3-2-1-1-10-13">
                <text:number>m.</text:number>
                <text:p text:style-name="al">de aanvrager beschikt over minimaal 25% cofinanciering voor het uitvoeren van de activiteit.</text:p>
              </text:list-item>
            </text:list>
            <text:p text:style-name="common-al">
            <text:span text:style-name="nadrukvet">Één serieuze gegadigden</text:span>
          </text:p>
            <text:p text:style-name="common-al">Gelet op bovenstaande toetsingscriteria stelt het college zich op het standpunt dat Stichting Boodschappen Begeleidingsdienst Transvaal de enige serieuze gegadigden is die in aanmerking komt voor de subsidie. Zij motiveert dit aan de hand van de objectieve, toetsbare en redelijke criteria als volgt. Stichting Boodschappen Begeleidingsdienst Transvaal:</text:p>
            <text:list text:style-name="id1-3-2-1-1-13">
              <text:list-item text:style-override="id1-3-2-1-1-13-1">
                <text:number>a.</text:number>
                <text:p text:style-name="al">organiseert meermaals per week boodschappenbegeleiding en ontmoetingsactiviteiten waarbij bewoners uit alle stadsdelen thuis kunnen worden opgehaald en thuisgebracht en waar in totaal 1.200 tot 1.500 unieke deelnemers gebruik van maken. Aanvullend hierop komt de deelname aan de uitstapjes die worden georganiseerd. </text:p>
              </text:list-item>
              <text:list-item text:style-override="id1-3-2-1-1-13-2">
                <text:number>b.</text:number>
                <text:p text:style-name="al">De gemiddelde leeftijd van de deelnemers aan de activiteiten is ouder dan 80 jaar, 85% heeft een beperking in de mobiliteit en 72% van de deelnemers beschikt over een ooievaarspas. Daaruit blijkt dat voornamelijk kwetsbare Haagse senioren deelnemen aan de activiteiten.</text:p>
              </text:list-item>
              <text:list-item text:style-override="id1-3-2-1-1-13-3">
                <text:number>c.</text:number>
                <text:p text:style-name="al">organiseert wekelijks ontmoetingsactiviteiten op één vaste locatie in de stad en biedt daarnaast 60 “uitstapjes” aan. Dit zijn ontmoetingsactiviteiten die plaatsvinden op andere locaties binnen of buiten de stad;</text:p>
              </text:list-item>
              <text:list-item text:style-override="id1-3-2-1-1-13-4">
                <text:number>d.</text:number>
                <text:p text:style-name="al">is vijf dagen per telefonisch week bereikbaar voor senioren om zich aan te melden voor activiteiten;</text:p>
              </text:list-item>
              <text:list-item text:style-override="id1-3-2-1-1-13-5">
                <text:number>e.</text:number>
                <text:p text:style-name="al">heeft de beschikking over acht personenbussen en biedt boodschappenbegeleiding aan minimaal 40 Haagse senioren uit heel Den haag per week. Het aanbod van boodschappen begeleiding is minimaal vijf dagen per week en meerdere momenten per dag. Hierbij worden verschillende winkelcentra in Segbroek, Loosduinen, Escamp en Centrum bezocht. Gemiddeld worden wekelijks ruim 90 Haagse senioren uit heel Den Haag die deelnemen aan ontmoetingsactiviteiten opgehaald en thuisgebracht.</text:p>
              </text:list-item>
              <text:list-item text:style-override="id1-3-2-1-1-13-6">
                <text:number>f.</text:number>
                <text:p text:style-name="al">biedt boodschappenbegeleiding aan, aan Haagse senioren voor € 3,00 per deelname en voor € 1,50 aan Haagse senioren in het bezit van een ooievaarspas;</text:p>
              </text:list-item>
              <text:list-item text:style-override="id1-3-2-1-1-13-7">
                <text:number>g.</text:number>
                <text:p text:style-name="al">beschikt over contactgegevens van ruim 16.000 Haagse senioren die zij kunnen benaderen voorafgaand aan het uitvoeren van de activiteiten;</text:p>
              </text:list-item>
              <text:list-item text:style-override="id1-3-2-1-1-13-8">
                <text:number>h.</text:number>
                <text:p text:style-name="al">werkt samen met woningcorporaties, zorgorganisaties, welzijnsorganisaties, ouderenorganisaties, culturele organisaties, ondernemers, winkeliers, bureau ooievaarspas en bibliotheken. Deze samenwerking bestaat uit het gezamenlijk organiseren van activiteiten, het bijdragen aan de activiteiten door samenwerkingspartners, het doorverwijzen van deelnemers naar zorg- en welzijnsorganisaties of het doorverwezen krijgen van nieuwe deelnemers.</text:p>
              </text:list-item>
              <text:list-item text:style-override="id1-3-2-1-1-13-9">
                <text:number>i.</text:number>
                <text:p text:style-name="al">beschikt over gemiddeld 28 vrijwilligers die structureel een bijdrage leveren en over ca. 20 vrijwilligers die op meer flexibele basis een bijdrage leveren;</text:p>
              </text:list-item>
              <text:list-item text:style-override="id1-3-2-1-1-13-10">
                <text:number>j.</text:number>
                <text:p text:style-name="al">beschikt over het Haagse keurmerk vrijwilligers waarmee is geborgd dat vrijwilligers goed worden begeleid en de kosten voor begeleiding door professionele krachten gemiddeld 53% van de totale kosten van de activiteit bedraagt;</text:p>
              </text:list-item>
              <text:list-item text:style-override="id1-3-2-1-1-13-11">
                <text:number>k.</text:number>
                <text:p text:style-name="al">betreft een rechtspersoon zonder winstoogmerk en heeft statutair vastgelegd dat zij zich richt op het bestrijden van eenzaamheid onder senioren.</text:p>
              </text:list-item>
              <text:list-item text:style-override="id1-3-2-1-1-13-12">
                <text:number>l.</text:number>
                <text:p text:style-name="al">heeft ruim 30 jaar ervaring met het organiseren van activiteiten gericht op begeleiding van senioren bij het doen van boodschappen, het organiseren van ontmoetingsactiviteiten en het opzetten van een community van senioren.</text:p>
              </text:list-item>
              <text:list-item text:style-override="id1-3-2-1-1-13-13">
                <text:number>m.</text:number>
                <text:p text:style-name="al">beschikt over minimaal 25% cofinanciering voor het uitvoeren van de activiteit.</text:p>
              </text:list-item>
            </text:list>
            <text:p text:style-name="common-al">Gelet op bovenstaande stelt de gemeente zich op het standpunt dat er maar één serieuze gegadigde is die in aanmerking komt voor de subsidie voor het uitvoeren van de activiteiten. Uiterlijk in 2030 zal opnieuw worden onderzocht of er meerdere gegadigden zijn en de uitkomsten zullen mee worden genomen in de herziening of heroverweging van de Actielijn Seniorvriendelijk Den Haag 2025-2030 (RIS322179).</text:p>
            <text:p text:style-name="common-al">
            <text:span text:style-name="nadrukvet">Termijn voor reactie </text:span>
          </text:p>
            <text:p text:style-name="common-al">Iedere serieuze gegadigde die, met inachtneming van de bovenstaande criteria en motivering, een rechtens te honoreren belang heeft en zich niet kan verenigen met deze voorgenomen subsidieverlening dient zich binnen acht weken na deze publicatie op www.overheid.nl te melden bij het college van burgemeester en wethouders van Den Haag door een bericht te sturen aan <text:a xlink:href="mailto:Csbadvies@denhaag.nlm" xlink:type="simple"><text:span text:style-name="nadrukondlijn">Csbadvies@denhaag.nl</text:span></text:a> met een afschrift aan nina.vanharen@denhaag.nl.</text:p>
            <text:p text:style-name="common-al">Dit bericht waarin u uw interesse kenbaar maakt bevat in ieder geval concreet gemotiveerd waarom u, op grond van objectieve, toetsbare en redelijke criteria aanspraak kunt maken op de te verlenen subsidie.</text:p>
            <text:p text:style-name="common-al">Wanneer één of meerdere partijen als serieuze gegadigde kunnen worden aangemerkt op grond van de eerder gestelde objectieve, toetsbare en redelijke criteria besluit het college op grond van de aangeleverde informatie gemotiveerd of, op welke wijze, en aan welke partij de subsidie zal worden verleend.</text:p>
            <text:p text:style-name="common-al">
            <text:span text:style-name="nadrukvet">Nadere informatie </text:span>
          </text:p>
            <text:p text:style-name="last-al">Voor eventuele vragen kunt u contact opnemen met Nina van Haren via nina.vanharen@denhaag.nl.</text:p>
            <text:p text:style-name="tekst_bottom"/>
          </text:section>
        </text:section>
        <text:section text:name="zakelijke-mededeling-sluiting_id1-3-2-2" text:style-name="zakelijke-mededeling-sluiting">
          <text:section text:name="ondertekening_id1-3-2-2-1">
            <text:p><text:span text:style-name="deze">Namens burgemeester en wethouders van Den Haag </text:span></text:p>
            <text:p><text:span text:style-name="organisatie">Léon Munier</text:span></text:p>
          </text:section>
          <text:section text:name="ondertekening_id1-3-2-2-2">
            <text:p><text:span text:style-name="organisatie">Domeinmanager Sociale basis OCW- Stad en Bestuur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461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1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1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Financiën | Organisatie en beleid</meta:user-defined>
    <meta:user-defined meta:name="OVERHEIDop.Rubriek/DC.type">andere beschikking</meta:user-defined>
    <dc:language>nl</dc:language>
    <meta:user-defined meta:name="OVERHEIDop.locatietype/OVERHEIDop.gebiedsmarkering">Gemeente</meta:user-defined>
    <meta:user-defined meta:name="DC.title">Voornemen tot verlenen begrotingssubsidie aan Stichting Boodschappen Begeleidingsdienst Transvaal</meta:user-defined>
    <meta:user-defined meta:name="DCTERMS.W3CDTF/DCTERMS.available">2026-08-28</meta:user-defined>
    <meta:user-defined meta:name="DCTERMS.W3CDTF/OVERHEIDop.jaargang">2026</meta:user-defined>
    <meta:user-defined meta:name="OVERHEIDop.publicationIssue">404610</meta:user-defined>
    <meta:user-defined meta:name="OVERHEIDop.GmbID/DC.identifier">gmb-2026-404610</meta:user-defined>
    <meta:user-defined meta:name="OVERHEIDop.versieInformatie"/>
  </office:meta>
</office:document-meta>
</file>