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3-1-1">
      <style:table-column-properties style:rel-column-width="42*"/>
    </style:style>
    <style:style style:family="table-column" style:parent-style-name="colspec" style:name="id1-3-2-4-3-1-2">
      <style:table-column-properties style:rel-column-width="18*"/>
    </style:style>
    <style:style style:family="table-column" style:parent-style-name="colspec" style:name="id1-3-2-4-3-1-3">
      <style:table-column-properties style:rel-column-width="22*"/>
    </style:style>
    <text:list-style style:name="id1-3-2-4-3-1-4-2-1-2">
      <text:list-level-style-bullet text:bullet-char="•" text:level="1">
        <style:list-level-properties text:min-label-width="10mm"/>
      </text:list-level-style-bullet>
    </text:list-style>
    <text:list-style style:name="id1-3-2-4-3-1-4-2-1-2-1">
      <text:list-level-style-bullet text:bullet-char="•" text:level="1">
        <style:list-level-properties text:min-label-width="10mm"/>
      </text:list-level-style-bullet>
    </text:list-style>
    <text:list-style style:name="id1-3-2-4-3-1-4-2-1-2-2">
      <text:list-level-style-bullet text:bullet-char="•" text:level="1">
        <style:list-level-properties text:min-label-width="10mm"/>
      </text:list-level-style-bullet>
    </text:list-style>
    <text:list-style style:name="id1-3-2-4-3-1-4-2-1-2-3">
      <text:list-level-style-bullet text:bullet-char="•" text:level="1">
        <style:list-level-properties text:min-label-width="10mm"/>
      </text:list-level-style-bullet>
    </text:list-style>
    <text:list-style style:name="id1-3-2-4-3-1-4-2-1-2-4">
      <text:list-level-style-bullet text:bullet-char="•" text:level="1">
        <style:list-level-properties text:min-label-width="10mm"/>
      </text:list-level-style-bullet>
    </text:list-style>
    <text:list-style style:name="id1-3-2-4-3-1-4-2-1-2-5">
      <text:list-level-style-bullet text:bullet-char="•" text:level="1">
        <style:list-level-properties text:min-label-width="10mm"/>
      </text:list-level-style-bullet>
    </text:list-style>
    <text:list-style style:name="id1-3-2-4-3-1-4-2-1-2-6">
      <text:list-level-style-bullet text:bullet-char="•" text:level="1">
        <style:list-level-properties text:min-label-width="10mm"/>
      </text:list-level-style-bullet>
    </text:list-style>
    <text:list-style style:name="id1-3-2-4-3-1-4-2-1-2-7">
      <text:list-level-style-bullet text:bullet-char="•" text:level="1">
        <style:list-level-properties text:min-label-width="10mm"/>
      </text:list-level-style-bullet>
    </text:list-style>
    <text:list-style style:name="id1-3-2-4-3-1-4-2-1-2-8">
      <text:list-level-style-bullet text:bullet-char="•" text:level="1">
        <style:list-level-properties text:min-label-width="10mm"/>
      </text:list-level-style-bullet>
    </text:list-style>
    <text:list-style style:name="id1-3-2-4-3-1-4-3-1-2">
      <text:list-level-style-bullet text:bullet-char="•" text:level="1">
        <style:list-level-properties text:min-label-width="10mm"/>
      </text:list-level-style-bullet>
    </text:list-style>
    <text:list-style style:name="id1-3-2-4-3-1-4-3-1-2-1">
      <text:list-level-style-bullet text:bullet-char="•" text:level="1">
        <style:list-level-properties text:min-label-width="10mm"/>
      </text:list-level-style-bullet>
    </text:list-style>
    <text:list-style style:name="id1-3-2-4-3-1-4-3-1-2-2">
      <text:list-level-style-bullet text:bullet-char="•" text:level="1">
        <style:list-level-properties text:min-label-width="10mm"/>
      </text:list-level-style-bullet>
    </text:list-style>
    <text:list-style style:name="id1-3-2-4-3-1-4-3-1-2-3">
      <text:list-level-style-bullet text:bullet-char="•" text:level="1">
        <style:list-level-properties text:min-label-width="10mm"/>
      </text:list-level-style-bullet>
    </text:list-style>
    <text:list-style style:name="id1-3-2-4-3-1-4-3-1-2-4">
      <text:list-level-style-bullet text:bullet-char="•" text:level="1">
        <style:list-level-properties text:min-label-width="10mm"/>
      </text:list-level-style-bullet>
    </text:list-style>
    <text:list-style style:name="id1-3-2-4-3-1-4-3-1-2-5">
      <text:list-level-style-bullet text:bullet-char="•" text:level="1">
        <style:list-level-properties text:min-label-width="10mm"/>
      </text:list-level-style-bullet>
    </text:list-style>
    <text:list-style style:name="id1-3-2-4-3-1-4-3-1-2-6">
      <text:list-level-style-bullet text:bullet-char="•" text:level="1">
        <style:list-level-properties text:min-label-width="10mm"/>
      </text:list-level-style-bullet>
    </text:list-style>
    <text:list-style style:name="id1-3-2-4-3-1-4-3-1-2-7">
      <text:list-level-style-bullet text:bullet-char="•" text:level="1">
        <style:list-level-properties text:min-label-width="10mm"/>
      </text:list-level-style-bullet>
    </text:list-style>
    <text:list-style style:name="id1-3-2-4-3-1-4-3-1-2-8">
      <text:list-level-style-bullet text:bullet-char="•" text:level="1">
        <style:list-level-properties text:min-label-width="10mm"/>
      </text:list-level-style-bullet>
    </text:list-style>
    <text:list-style style:name="id1-3-2-4-3-1-4-3-1-2-9">
      <text:list-level-style-bullet text:bullet-char="•" text:level="1">
        <style:list-level-properties text:min-label-width="10mm"/>
      </text:list-level-style-bullet>
    </text:list-style>
    <text:list-style style:name="id1-3-2-4-3-1-4-3-1-2-10">
      <text:list-level-style-bullet text:bullet-char="•" text:level="1">
        <style:list-level-properties text:min-label-width="10mm"/>
      </text:list-level-style-bullet>
    </text:list-style>
    <text:list-style style:name="id1-3-2-4-3-1-4-3-1-2-11">
      <text:list-level-style-bullet text:bullet-char="•" text:level="1">
        <style:list-level-properties text:min-label-width="10mm"/>
      </text:list-level-style-bullet>
    </text:list-style>
    <text:list-style style:name="id1-3-2-4-3-1-4-4-1-2">
      <text:list-level-style-bullet text:bullet-char="•" text:level="1">
        <style:list-level-properties text:min-label-width="10mm"/>
      </text:list-level-style-bullet>
    </text:list-style>
    <text:list-style style:name="id1-3-2-4-3-1-4-4-1-2-1">
      <text:list-level-style-bullet text:bullet-char="•" text:level="1">
        <style:list-level-properties text:min-label-width="10mm"/>
      </text:list-level-style-bullet>
    </text:list-style>
    <text:list-style style:name="id1-3-2-4-3-1-4-4-1-2-2">
      <text:list-level-style-bullet text:bullet-char="•" text:level="1">
        <style:list-level-properties text:min-label-width="10mm"/>
      </text:list-level-style-bullet>
    </text:list-style>
    <text:list-style style:name="id1-3-2-4-3-1-4-4-1-2-3">
      <text:list-level-style-bullet text:bullet-char="•" text:level="1">
        <style:list-level-properties text:min-label-width="10mm"/>
      </text:list-level-style-bullet>
    </text:list-style>
    <text:list-style style:name="id1-3-2-4-3-1-4-4-1-2-4">
      <text:list-level-style-bullet text:bullet-char="•" text:level="1">
        <style:list-level-properties text:min-label-width="10mm"/>
      </text:list-level-style-bullet>
    </text:list-style>
    <text:list-style style:name="id1-3-2-4-3-1-4-4-1-2-5">
      <text:list-level-style-bullet text:bullet-char="•" text:level="1">
        <style:list-level-properties text:min-label-width="10mm"/>
      </text:list-level-style-bullet>
    </text:list-style>
  </office:automatic-styles>
  <office:body>
    <office:text>
      <text:p text:style-name="new_page_staatscourant"/>
      <text:p text:style-name="single-kop-titel">Beleidsregels verblijfsontzegging Oosterhout op grond van artikel 2:1a Algemene Plaatselijke Verordening (APV)</text:p>
      <text:section text:name="regeling_id1-3-2" text:style-name="regeling">
        <text:section text:name="aanhef_id1-3-2-1" text:style-name="aanhef">
          <text:section text:name="preambule_id1-3-2-1-1" text:style-name="preambule">
            <text:p text:style-name="al">De Burgemeester van Oosterhout,</text:p>
            <text:p text:style-name="al"/>
            <text:p text:style-name="al">Overweegt het volgende: </text:p>
            <text:p text:style-name="al">In artikel 172a Gemeentewet wordt de burgemeester onder andere de bevoegdheid toegekend om aan personen die individueel of groepsgewijs de openbare orde (ernstig) hebben verstoord of bij groepsgewijze (ernstige) openbare ordeverstoring een leidende rol hebben gehad, een bevel te geven in de vorm van een verblijfsontzegging: overlastgever mag een bepaalde periode niet in het door de burgemeester aangewezen gebied komen. Het doel is het voorkomen van verdere (ernstige) verstoring van de openbare orde.</text:p>
            <text:p text:style-name="al"/>
            <text:p text:style-name="al">Een verblijfsontzegging is een besluit in de zin van de Algemene wet bestuursrecht (Awb), waartegen bezwaar- en beroepsmogelijkheden bestaan. Het besluit moet voldoen aan de wet en de algemene beginselen van behoorlijk bestuur. Dit betekent dat het besluit zorgvuldig moet worden voorbereid, goed moet worden gemotiveerd en dat de nadelige gevolgen voor de betrokkene in verhouding moeten zijn met het doel van het besluit. Een verblijfsontzegging is geen straf, maar een herstelsanctie met als doel het tegengaan van verstoring van de openbare orde.</text:p>
            <text:p text:style-name="al"/>
            <text:p text:style-name="al">In deze beleidsregels is vastgelegd op welke wijze de burgemeester en eventueel de door hem gemandateerde (politie)medewerkers gebruikmaken van deze bevoegdheid. </text:p>
            <text:p text:style-name="al"/>
            <text:p text:style-name="al">Gelet op artikel 172a van de Gemeentewet, artikel 2:1a van de APV gemeente Oosterhout en artikel 4:81 van de Algemene wet bestuursrecht (Awb); </text:p>
            <text:p text:style-name="al"/>
            <text:p text:style-name="al">Besluit vast te stellen de Beleidsregels verblijfsontzegging Oosterhout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Overtreding</text:p>
            <text:p text:style-name="al">In de bijlage bij deze beleidsregels is een lijst van overtredingen opgenomen die kunnen leiden tot het opleggen van een verblijfsontzegging volgens deze beleidsregels. Aan de hand van meldingen bij gemeente of politie, mutaties, proces(sen)-verbaal, getuigenverklaringen, waarnemingen door gemeentelijke handhavers en/of politie, al dan niet naar aanleiding van signalen/klachten uit de buurt wordt (door een ambtenaar als bedoeld in Artikel 141 WvSv) vastgesteld of er sprake is van een dergelijke overtreding. </text:p>
          </text:section>
          <text:section text:name="artikel_id1-3-2-2-2" text:style-name="artikel">
            <text:p text:style-name="artikel_kop_titel"><text:span text:style-name="artikel_kop_label">Artikel</text:span> <text:span text:style-name="artikel_kop_nr">2</text:span> Waarschuwing</text:p>
            <text:list text:style-name="id1-3-2-2-2-2">
              <text:list-item text:style-override="id1-3-2-2-2-2-1">
                <text:number>1.</text:number>
                <text:p text:style-name="al">Nadat een eerste overtreding is geconstateerd of vastgesteld door de ambtenaar zoals genoemd in Artikel 141 van het Wetboek van Strafvordering (WvSv), wordt direct een schriftelijke, op naam gestelde waarschuwing uitgereikt door de ambtenaar zoals beschreven in Artikel 141 van het WvSv, of volgt deze via toezending per aangetekende en gewone post.</text:p>
              </text:list-item>
              <text:list-item text:style-override="id1-3-2-2-2-2-2">
                <text:number>2.</text:number>
                <text:p text:style-name="al">Op grond van artikel 4:11 Algemene wet bestuursrecht (Awb), kan de waarschuwing worden overgeslagen en wordt direct een verblijfsontzegging opgelegd als bedoeld in artikel 3. Dit wordt gedaan als de ernst van de situatie met zich meebrengt dat niet kan worden volstaan met een waarschuwing. De volgende situaties geven hiertoe aanleiding:</text:p>
                <text:list text:style-name="id1-3-2-2-2-2-2-3">
                  <text:list-item text:style-override="id1-3-2-2-2-2-2-3-1">
                    <text:number>a.</text:number>
                    <text:p text:style-name="al">Bij letsel van meer dan geringe betekenis bij feiten uit de categorie 2 of 3 van de bijlage;</text:p>
                  </text:list-item>
                  <text:list-item text:style-override="id1-3-2-2-2-2-2-3-2">
                    <text:number>b.</text:number>
                    <text:p text:style-name="al">Als er sprake is van een optelling van meerdere feiten uit categorie 1, 2 en/of 3. </text:p>
                  </text:list-item>
                  <text:list-item text:style-override="id1-3-2-2-2-2-2-3-3">
                    <text:number>c.</text:number>
                    <text:p text:style-name="al">Bij feiten uit categorie 3</text:p>
                  </text:list-item>
                </text:list>
              </text:list-item>
              <text:list-item text:style-override="id1-3-2-2-2-2-3">
                <text:number>3.</text:number>
                <text:p text:style-name="al">De in de gemeente Oosterhout dienstdoende ambtenaren zoals beschreven in Artikel 141 van het WvSv zijn gemachtigd om namens de burgemeester de waarschuwing als bedoeld in artikel 2 lid 1 uit te reiken. Hierbij wordt gebruik gemaakt van een format dat door de gemeente Oosterhout aan de politie Dongemond beschikbaar is gesteld. </text:p>
              </text:list-item>
              <text:list-item text:style-override="id1-3-2-2-2-2-4">
                <text:number>4.</text:number>
                <text:p text:style-name="al">De waarschuwing geldt als bekendmaking van een voornemen als bedoeld in artikel 4.8 van de Awb, om een besluit te nemen tot het opleggen van een verblijfsontzegging bij een volgende overtreding. De betrokkene wordt daarbij in de gelegenheid gesteld zijn zienswijze over dit voornemen bekend te maken. Als deze zienswijze daartoe aanleiding geeft, zal de waarschuwing worden ingetrokken   </text:p>
              </text:list-item>
            </text:list>
          </text:section>
          <text:section text:name="artikel_id1-3-2-2-3" text:style-name="artikel">
            <text:p text:style-name="artikel_kop_titel"><text:span text:style-name="artikel_kop_label">Artikel</text:span> <text:span text:style-name="artikel_kop_nr">3</text:span> Opleggen verblijfsontzegging</text:p>
            <text:list text:style-name="id1-3-2-2-3-2">
              <text:list-item text:style-override="id1-3-2-2-3-2-1">
                <text:number>1.</text:number>
                <text:p text:style-name="al">Een verblijfsontzegging wordt opgelegd aan: </text:p>
                <text:list text:style-name="id1-3-2-2-3-2-1-3">
                  <text:list-item text:style-override="id1-3-2-2-3-2-1-3-1">
                    <text:number>a.</text:number>
                    <text:p text:style-name="al">een betrokkene die zich, binnen twaalf maanden nadat hij de waarschuwing als bedoeld in lid 1 heeft ontvangen, opnieuw schuldig maakt aan een in de bijlage opgenomen overtreding en daarmee de openbare orde verstoort. </text:p>
                  </text:list-item>
                  <text:list-item text:style-override="id1-3-2-2-3-2-1-3-2">
                    <text:number>b.</text:number>
                    <text:p text:style-name="al">een betrokkene die zich schuldig maakt aan een of meer overtredingen als opgenomen in categorie 3 van de bijlage bij deze beleidsregels, en daarmee de openbare orde verstoort. </text:p>
                  </text:list-item>
                </text:list>
              </text:list-item>
              <text:list-item text:style-override="id1-3-2-2-3-2-2">
                <text:number>2.</text:number>
                <text:p text:style-name="al">Als sprake is van verschillende overtredingen uit meerdere categorieën wordt voor de duur van de verblijfsontzegging uitgegaan van de hoogste categorie.</text:p>
              </text:list-item>
              <text:list-item text:style-override="id1-3-2-2-3-2-3">
                <text:number>3.</text:number>
                <text:p text:style-name="al">Bij meerdere feiten uit één categorie kan er ook een hogere categorie opgelegd worden. </text:p>
              </text:list-item>
              <text:list-item text:style-override="id1-3-2-2-3-2-4">
                <text:number>4.</text:number>
                <text:p text:style-name="al">In het besluit wordt aangegeven op grond van welke feiten de verblijfsontzegging wordt opgelegd, voor welk gebied en voor welke termijn deze geldt en wanneer deze ingaat. </text:p>
              </text:list-item>
              <text:list-item text:style-override="id1-3-2-2-3-2-5">
                <text:number>5.</text:number>
                <text:p text:style-name="al">Als de persoon, aan wie de verblijfsontzegging wordt opgelegd, in het gebied woont of werkt waarvoor de ontzegging geldt, dan wordt dat gebied zodanig aangeduid dat die persoon een aanloop/aanrijdroute heeft naar en van zijn woning of werklocatie.</text:p>
              </text:list-item>
              <text:list-item text:style-override="id1-3-2-2-3-2-6">
                <text:number>6.</text:number>
                <text:p text:style-name="al">Het nemen van het besluit om een verblijfsontzegging op te leggen en de uitreiking daarvan vindt zo snel mogelijk na het geconstateerde feit plaats. Indien de uitreiking niet in persoon kan plaatsvinden, gebeurt dit via toezending per aangetekende en gewone post. </text:p>
              </text:list-item>
              <text:list-item text:style-override="id1-3-2-2-3-2-7">
                <text:number>7.</text:number>
                <text:p text:style-name="al">Het besluit tot het opleggen van een verblijfsontzegging is een besluit als bedoeld in de Algemene wet bestuursrecht. Dit betekent dat hiertegen een bezwaarschift kan worden ingediend.</text:p>
              </text:list-item>
            </text:list>
          </text:section>
          <text:section text:name="artikel_id1-3-2-2-4" text:style-name="artikel">
            <text:p text:style-name="artikel_kop_titel"><text:span text:style-name="artikel_kop_label">Artikel</text:span> <text:span text:style-name="artikel_kop_nr">4</text:span> Inwerkingtreding en intrekking voorgaande regelingen</text:p>
            <text:list text:style-name="id1-3-2-2-4-2">
              <text:list-item text:style-override="id1-3-2-2-4-2-1">
                <text:number>1.</text:number>
                <text:p text:style-name="al">Deze beleidsregels treden in werking de dag na bekendmaking.</text:p>
              </text:list-item>
              <text:list-item text:style-override="id1-3-2-2-4-2-2">
                <text:number>2.</text:number>
                <text:p text:style-name="al">Gelijktijdig met de bekendmaking van deze beleidsregels worden de voorgaande regelingen ingetrokken. Dit betreft de ‘Beleidsregels verblijfsontzegging Oosterhout 2021’.</text:p>
              </text:list-item>
            </text:list>
          </text:section>
          <text:section text:name="artikel_id1-3-2-2-5" text:style-name="artikel">
            <text:p text:style-name="artikel_kop_titel"><text:span text:style-name="artikel_kop_label">Artikel</text:span> <text:span text:style-name="artikel_kop_nr">5</text:span> Overgangsregeling</text:p>
            <text:p text:style-name="al">De op grond van de voorgaande regelingen genomen besluiten en waarschuwingen blijven van toepassing na inwerkingtreding van deze beleidsregels.  </text:p>
            <text:p text:style-name="al"/>
          </text:section>
          <text:section text:name="artikel_id1-3-2-2-6" text:style-name="artikel">
            <text:p text:style-name="artikel_kop_titel"><text:span text:style-name="artikel_kop_label">Artikel</text:span> <text:span text:style-name="artikel_kop_nr">6</text:span> Citeertitel </text:p>
            <text:p text:style-name="al">Deze beleidsregels worden aangehaald als ‘Beleidsregels verblijfsontzegging Oosterhout 2026’.</text:p>
          </text:section>
        </text:section>
        <text:section text:name="regeling-sluiting_id1-3-2-3" text:style-name="regeling-sluiting">
          <text:section text:name="ondertekening_id1-3-2-3-1">
            <text:p><text:span text:style-name="functie">Oosterhout,  15 juni 2026</text:span></text:p>
            <text:p><text:span text:style-name="functie">G. (Gerdo) van Grootheest, burgemeester</text:span></text:p>
          </text:section>
        </text:section>
        <text:section text:name="bijlage_id1-3-2-4" text:style-name="bijlage">
          <text:p text:style-name="bijlage_top"/>
          <text:p text:style-name="hoofdstuk_kop"><text:span text:style-name="label">Bijlage</text:span> <text:span text:style-name="nr">bij</text:span> de Beleidsregels verblijfsontzegging Oosterhout, d.d. 12 mei 2026</text:p>
          <text:p text:style-name="al">De volgende feiten aan te wijzen waarvoor het onder artikel 1 genoemde verbod kan worden opgelegd: </text:p>
          <text:section text:name="table_id1-3-2-4-3" text:style-name="table">
            <text:p text:style-name="table_top"/>
            <table:table table:style-name="tgroup">
              <table:table-column table:style-name="id1-3-2-4-3-1-1"/>
              <table:table-column table:style-name="id1-3-2-4-3-1-2"/>
              <table:table-column table:style-name="id1-3-2-4-3-1-3"/>
              <table:table-row table:style-name="row">
                <table:table-cell table:style-name="entry" table:number-rows-spanned="1" table:number-columns-spanned="1">
                  <text:p text:style-name="table_al">
                    <text:span text:style-name="nadrukvet">Feiten waarvoor ontzegging wordt opgelegd</text:span>
                  </text:p>
                </table:table-cell>
                <table:table-cell table:style-name="entry" table:number-rows-spanned="1" table:number-columns-spanned="1">
                  <text:p text:style-name="table_al">
                    <text:span text:style-name="nadrukvet">Termijn ontzegging</text:span>
                  </text:p>
                  <text:p text:style-name="table_al">
                    <text:span text:style-name="nadrukvet">bij eerste openbare orde verstoring</text:span>
                  </text:p>
                </table:table-cell>
                <table:table-cell table:style-name="entry" table:number-rows-spanned="1" table:number-columns-spanned="1">
                  <text:p text:style-name="table_al">
                    <text:span text:style-name="nadrukvet">Termijn ontzegging</text:span>
                  </text:p>
                  <text:p text:style-name="table_al">
                    <text:span text:style-name="nadrukvet">bij tweede openbare orde verstoring </text:span>
                  </text:p>
                </table:table-cell>
              </table:table-row>
              <table:table-row table:style-name="row">
                <table:table-cell table:style-name="entry" table:number-rows-spanned="1" table:number-columns-spanned="1">
                  <text:p text:style-name="table_al">
                    <text:span text:style-name="nadrukvet">Categorie 1: </text:span>
                  </text:p>
                  <text:list text:style-name="id1-3-2-4-3-1-4-2-1-2">
                    <text:list-item text:style-override="id1-3-2-4-3-1-4-2-1-2-1">
                      <text:number>•</text:number>
                      <text:p text:style-name="table_al">Samenscholing en ongeregeldheden, art. 2.1 APV</text:p>
                    </text:list-item>
                    <text:list-item text:style-override="id1-3-2-4-3-1-4-2-1-2-2">
                      <text:number>•</text:number>
                      <text:p text:style-name="table_al">Hinderlijk gedrag, art. 2.47, 2.49 en 2.50 APV</text:p>
                    </text:list-item>
                    <text:list-item text:style-override="id1-3-2-4-3-1-4-2-1-2-3">
                      <text:number>•</text:number>
                      <text:p text:style-name="table_al">Hinderlijk drankgebruik in een aangewezen gebied, art. 2.48 APV</text:p>
                    </text:list-item>
                    <text:list-item text:style-override="id1-3-2-4-3-1-4-2-1-2-4">
                      <text:number>•</text:number>
                      <text:p text:style-name="table_al">Openbare dronkenschap, art. 453 Sr en art. 426 Sr</text:p>
                    </text:list-item>
                    <text:list-item text:style-override="id1-3-2-4-3-1-4-2-1-2-5">
                      <text:number>•</text:number>
                      <text:p text:style-name="table_al">Baldadigheid, art. 424 Sr</text:p>
                    </text:list-item>
                    <text:list-item text:style-override="id1-3-2-4-3-1-4-2-1-2-6">
                      <text:number>•</text:number>
                      <text:p text:style-name="table_al">Ordeverstoring bij evenementen, art. 2.26 APV</text:p>
                    </text:list-item>
                    <text:list-item text:style-override="id1-3-2-4-3-1-4-2-1-2-7">
                      <text:number>•</text:number>
                      <text:p text:style-name="table_al">Verbod op soft drugsgebruik in het openbaar artikel 2:74a APV </text:p>
                    </text:list-item>
                    <text:list-item text:style-override="id1-3-2-4-3-1-4-2-1-2-8">
                      <text:number>•</text:number>
                      <text:p text:style-name="table_al">Bezit / voorhanden hebben van vuurwerk, art. 1.2.4 lid 1 Vuurwerkbesluit en afsteken van vuurwerk art 2.3.6 Vuurwerkbesluit </text:p>
                    </text:list-item>
                  </text:list>
                </table:table-cell>
                <table:table-cell table:style-name="entry" table:number-rows-spanned="1" table:number-columns-spanned="1">
                  <text:p text:style-name="table_al">waarschuwing</text:p>
                </table:table-cell>
                <table:table-cell table:style-name="entry" table:number-rows-spanned="1" table:number-columns-spanned="1">
                  <text:p text:style-name="table_al">2 weken</text:p>
                </table:table-cell>
              </table:table-row>
              <table:table-row table:style-name="row">
                <table:table-cell table:style-name="entry" table:number-rows-spanned="1" table:number-columns-spanned="1">
                  <text:p text:style-name="table_al">
                    <text:span text:style-name="nadrukvet">Categorie 2:</text:span>
                  </text:p>
                  <text:list text:style-name="id1-3-2-4-3-1-4-3-1-2">
                    <text:list-item text:style-override="id1-3-2-4-3-1-4-3-1-2-1">
                      <text:number>•</text:number>
                      <text:p text:style-name="table_al">Recidive op feit uit categorie 1 binnen 12 maanden nadat een verblijfsontzegging is opgelegd</text:p>
                    </text:list-item>
                    <text:list-item text:style-override="id1-3-2-4-3-1-4-3-1-2-2">
                      <text:number>•</text:number>
                      <text:p text:style-name="table_al">Verbod op straat- of raamprostitutie, art. 3.9 APV</text:p>
                    </text:list-item>
                    <text:list-item text:style-override="id1-3-2-4-3-1-4-3-1-2-3">
                      <text:number>•</text:number>
                      <text:p text:style-name="table_al">Verbod van drugsgebruik in het openbaar 2:74a APV </text:p>
                    </text:list-item>
                    <text:list-item text:style-override="id1-3-2-4-3-1-4-3-1-2-4">
                      <text:number>•</text:number>
                      <text:p text:style-name="table_al">Vernieling of beschadiging, art. 350 Sr en openlijke geweldpleging, art. 141 Sr</text:p>
                    </text:list-item>
                    <text:list-item text:style-override="id1-3-2-4-3-1-4-3-1-2-5">
                      <text:number>•</text:number>
                      <text:p text:style-name="table_al">Eenvoudige mishandeling, art. 300 Sr</text:p>
                    </text:list-item>
                    <text:list-item text:style-override="id1-3-2-4-3-1-4-3-1-2-6">
                      <text:number>•</text:number>
                      <text:p text:style-name="table_al">Diefstal met braak in een auto, art. 311, lid 1 sub 5, Sr</text:p>
                    </text:list-item>
                    <text:list-item text:style-override="id1-3-2-4-3-1-4-3-1-2-7">
                      <text:number>•</text:number>
                      <text:p text:style-name="table_al">Belediging ambtenaar in functie, art. 267 Sr</text:p>
                    </text:list-item>
                    <text:list-item text:style-override="id1-3-2-4-3-1-4-3-1-2-8">
                      <text:number>•</text:number>
                      <text:p text:style-name="table_al">Bedreiging, art. 285 Sr</text:p>
                    </text:list-item>
                    <text:list-item text:style-override="id1-3-2-4-3-1-4-3-1-2-9">
                      <text:number>•</text:number>
                      <text:p text:style-name="table_al">Negeren bevoegd gegeven ambtelijk bevel, art. 184 Sr</text:p>
                    </text:list-item>
                    <text:list-item text:style-override="id1-3-2-4-3-1-4-3-1-2-10">
                      <text:number>•</text:number>
                      <text:p text:style-name="table_al">Wederspannigheid, art 180, 181, 182 Sr</text:p>
                    </text:list-item>
                    <text:list-item text:style-override="id1-3-2-4-3-1-4-3-1-2-11">
                      <text:number>•</text:number>
                      <text:p text:style-name="table_al">Afsteken vuurwerk nabij gebouwen met brandgevaar, art. 427 Sr</text:p>
                    </text:list-item>
                  </text:list>
                </table:table-cell>
                <table:table-cell table:style-name="entry" table:number-rows-spanned="1" table:number-columns-spanned="1">
                  <text:p text:style-name="table_al">waarschuwing</text:p>
                </table:table-cell>
                <table:table-cell table:style-name="entry" table:number-rows-spanned="1" table:number-columns-spanned="1">
                  <text:p text:style-name="table_al">6 weken</text:p>
                </table:table-cell>
              </table:table-row>
              <table:table-row table:style-name="row">
                <table:table-cell table:style-name="entry" table:number-rows-spanned="1" table:number-columns-spanned="1">
                  <text:p text:style-name="table_al">
                    <text:span text:style-name="nadrukvet">Categorie 3:</text:span>
                  </text:p>
                  <text:list text:style-name="id1-3-2-4-3-1-4-4-1-2">
                    <text:list-item text:style-override="id1-3-2-4-3-1-4-4-1-2-1">
                      <text:number>•</text:number>
                      <text:p text:style-name="table_al">Overtreding artikel 13, artikel 26, artikel 26 jo. 27 Wet wapens en munitie</text:p>
                    </text:list-item>
                    <text:list-item text:style-override="id1-3-2-4-3-1-4-4-1-2-2">
                      <text:number>•</text:number>
                      <text:p text:style-name="table_al">Recidive op feit uit categorie 2 binnen 12 maanden nadat de verblijfsontzegging is opgelegd</text:p>
                    </text:list-item>
                    <text:list-item text:style-override="id1-3-2-4-3-1-4-4-1-2-3">
                      <text:number>•</text:number>
                      <text:p text:style-name="table_al">Drugshandel/dealen artikel 2:74 APV. </text:p>
                    </text:list-item>
                    <text:list-item text:style-override="id1-3-2-4-3-1-4-4-1-2-4">
                      <text:number>•</text:number>
                      <text:p text:style-name="table_al">Zware geweldsmisdrijven: zware mishandeling, art. 302 Sr, (poging tot) doodslag, art. 287 Sr;; afpersing, art. 317 Sr; afdreiging, art. 318 Sr.</text:p>
                    </text:list-item>
                    <text:list-item text:style-override="id1-3-2-4-3-1-4-4-1-2-5">
                      <text:number>•</text:number>
                      <text:p text:style-name="table_al">Overtreding verblijfsontzegging art 2:1a APV </text:p>
                    </text:list-item>
                  </text:list>
                </table:table-cell>
                <table:table-cell table:style-name="entry" table:number-rows-spanned="1" table:number-columns-spanned="1">
                  <text:p text:style-name="table_al">n.v.t. </text:p>
                </table:table-cell>
                <table:table-cell table:style-name="entry" table:number-rows-spanned="1" table:number-columns-spanned="1">
                  <text:p text:style-name="table_al">12 weken</text:p>
                </table:table-cell>
              </table:table-row>
            </table:table>
            <text:p text:style-name="table_bottom"/>
          </text:section>
          <text:p text:style-name="al">Op basis van de rapportage(s) van de politie wordt door de gemeente samen met de ambtenaar zoals beschreven in Artikel 141 van het WvSv bepaald voor welk gebied de verblijfsontzegging zal gaan gelden. Een kaart van het gebied maakt onderdeel uit van het besluit van de burgemeester tot het opleggen van een verblijfsontzegging.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40460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0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0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Oosterhout</meta:user-defined>
    <meta:user-defined meta:name="OVERHEID.Informatietype/DC.type">officiële publicatie</meta:user-defined>
    <meta:user-defined meta:name="OVERHEIDop.Rubriek/DC.type">beleidsregel</meta:user-defined>
    <meta:user-defined meta:name="OVERHEID.Gemeente/DCTERMS.publisher">Oosterhout</meta:user-defined>
    <meta:user-defined meta:name="OVERHEID.Gemeente/OVERHEID.authority">Oosterhout</meta:user-defined>
    <meta:user-defined meta:name="OVERHEID.TaxonomieBeleidsagendaDecentraal/OVERHEID.category">Openbare orde en veiligheid | Organisatie en beleid</meta:user-defined>
    <meta:user-defined meta:name="DC.source">artikel 4:81 van de Algemene wet bestuursrecht]|[1.0:c:BWBR0005537&amp;artikel=4%3A81&amp;g=2026-08-15</meta:user-defined>
    <dc:language>nl</dc:language>
    <meta:user-defined meta:name="OVERHEIDop.locatietype/OVERHEIDop.gebiedsmarkering">Gemeente</meta:user-defined>
    <meta:user-defined meta:name="DC.title">Beleidsregels verblijfsontzegging Oosterhout op grond van artikel 2:1a Algemene Plaatselijke Verordening (APV)</meta:user-defined>
    <meta:user-defined meta:name="DCTERMS.W3CDTF/DCTERMS.available">2026-08-27</meta:user-defined>
    <meta:user-defined meta:name="DCTERMS.W3CDTF/OVERHEIDop.jaargang">2026</meta:user-defined>
    <meta:user-defined meta:name="OVERHEIDop.publicationIssue">404608</meta:user-defined>
    <meta:user-defined meta:name="OVERHEIDop.betreftRegeling">CVDR765866_1</meta:user-defined>
    <meta:user-defined meta:name="xs:date/OVERHEIDop.startdatum">2026-08-28</meta:user-defined>
    <meta:user-defined meta:name="OVERHEIDop.GmbID/DC.identifier">gmb-2026-404608</meta:user-defined>
    <meta:user-defined meta:name="OVERHEIDop.versieInformatie"/>
  </office:meta>
</office:document-meta>
</file>