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Arnoldus van Bockholtstraat 3, 8307AX Ens: het tijdelijk huisvesten van KBS de Horiz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is een aanvraag om Omgevingsvergunning binnen gekomen voor deze locatie. De aanvraag is geregistreerd onder zaaknummer Z2026-00002715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40460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2715</meta:user-defined>
    <meta:user-defined meta:name="DCTERMS.abstract">Arnoldus van Bockholtstraat 3, 8307AX Ens: het tijdelijk huisvesten van KBS de Horizon</meta:user-defined>
    <dc:language>nl</dc:language>
    <meta:user-defined meta:name="OVERHEIDop.locatietype/OVERHEIDop.gebiedsmarkering">Vlak</meta:user-defined>
    <meta:user-defined meta:name="DC.title">Aanvraag vergunning Arnoldus van Bockholtstraat 3, 8307AX Ens: het tijdelijk huisvesten van KBS de Horizo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07</meta:user-defined>
    <meta:user-defined meta:name="OVERHEIDop.GmbID/DC.identifier">gmb-2026-404607</meta:user-defined>
    <meta:user-defined meta:name="OVERHEIDop.versieInformatie"/>
  </office:meta>
</office:document-meta>
</file>